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0101136ifa1ea19e-c236-4cd4-b0f3-2d89cd23228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0">
      <text:list-level-style-bullet text:bullet-char="•" text:level="1">
        <style:list-level-properties text:min-label-width="10mm"/>
      </text:list-level-style-bullet>
    </text:list-style>
    <text:list-style style:name="id1-3-2-1-2-10-1">
      <text:list-level-style-bullet text:bullet-char="•" text:level="1">
        <style:list-level-properties text:min-label-width="10mm"/>
      </text:list-level-style-bullet>
    </text:list-style>
    <text:list-style style:name="id1-3-2-1-2-10-2">
      <text:list-level-style-bullet text:bullet-char="•" text:level="1">
        <style:list-level-properties text:min-label-width="10mm"/>
      </text:list-level-style-bullet>
    </text:list-style>
    <text:list-style style:name="id1-3-2-1-2-10-3">
      <text:list-level-style-bullet text:bullet-char="•" text:level="1">
        <style:list-level-properties text:min-label-width="10mm"/>
      </text:list-level-style-bullet>
    </text:list-style>
    <text:list-style style:name="id1-3-2-1-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14-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2-17-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
      <text:list-level-style-bullet style:num-suffix="" text:bullet-char="​" text:level="1">
        <style:list-level-properties text:min-label-width="10mm"/>
      </text:list-level-style-bullet>
    </text:list-style>
    <text:list-style style:name="id1-3-2-2-1-3-1">
      <text:list-level-style-bullet style:num-suffix=""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2-1">
      <text:list-level-style-bullet text:bullet-char="•" text:level="1">
        <style:list-level-properties text:min-label-width="10mm"/>
      </text:list-level-style-bullet>
    </text:list-style>
    <text:list-style style:name="id1-3-2-4-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Verkeersbesluit voor het instellen van een gewichtsbeperking van de fietsbrug aan Jagtlustpad over de Eerste Tocht te Waddinxveen</text:p>
      <text:section text:name="regeling_id1-3-2" text:style-name="regeling">
        <text:section text:name="aanhef_id1-3-2-1" text:style-name="aanhef">
          <text:section text:name="context_id1-3-2-1-1" text:style-name="context">
            <text:p text:style-name="context.al">590646</text:p>
            <text:p text:style-name="context_bottom"/>
          </text:section>
          <text:section text:name="considerans_id1-3-2-1-2" text:style-name="considerans">
            <text:list text:style-name="id1-3-2-1-2-1">
              <text:list-item text:style-override="id1-3-2-1-2-1-1">
                <text:number>1.</text:number>
                <text:p text:style-name="al">
                <text:span text:style-name="nadrukvet">Aanleiding </text:span>
              </text:p>
              </text:list-item>
            </text:list>
            <text:p text:style-name="considerans.al">De gemeente Waddinxveen heeft medio 2026 een controleberekening laten uitvoeren aan de fietsbrug Jagtjustpad. Uit deze controle blijkt dat het noodzakelijk is om een gewichtsbeperking in te stellen om de fietsbrug op het Jagtlustpad over de Eerste Tocht te beschermen.</text:p>
            <text:p text:style-name="considerans.al"/>
            <text:list text:style-name="id1-3-2-1-2-4">
              <text:list-item text:style-override="id1-3-2-1-2-4-1">
                <text:number>2.</text:number>
                <text:p text:style-name="al">
                <text:span text:style-name="nadrukvet">Vereiste verkeersbesluit</text:span>
              </text:p>
              </text:list-item>
            </text:list>
            <text:p text:style-name="considerans.al">Op grond van artikel 18, eerste lid onder d, van de Wegenverkeerswet 1994 is het college van burgemeester en wethouders bevoegd tot het nemen van verkeersbesluiten. Op grond van de Mandaten- en Volmachtenregeling Waddinxveen 2025 heeft het college van burgemeester en wethouders de bevoegdheid tot het nemen van verkeersbesluiten gemandateerd aan de directeur/manager.</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list text:style-name="id1-3-2-1-2-8">
              <text:list-item text:style-override="id1-3-2-1-2-8-1">
                <text:number>3.</text:number>
                <text:p text:style-name="al">
                <text:span text:style-name="nadrukvet">Motivering</text:span>
              </text:p>
              </text:list-item>
            </text:list>
            <text:p text:style-name="considerans.al">De onderstaande motivering ligt ten grondslag aan dit verkeersbesluit: </text:p>
            <text:list text:style-name="id1-3-2-1-2-10">
              <text:list-item text:style-override="id1-3-2-1-2-10-1">
                <text:number>•</text:number>
                <text:p text:style-name="al">De fietsbrug Jagtlustpad over de Eerste Tocht ligt in de gemeente Waddinxveen en wordt door de gemeente beheerd.</text:p>
              </text:list-item>
              <text:list-item text:style-override="id1-3-2-1-2-10-2">
                <text:number>•</text:number>
                <text:p text:style-name="al"> Medio 2026 is er een controleberekening uitgevoerd. Uit deze controle blijkt dat de constructie niet geschikt is voor voertuigen die zwaarder zijn dan 5 ton. Om de bruikbaarheid, constructieve veiligheid en instandhouding van de brug te waarborgen, is het noodzakelijk om een gewichtsbeperking in te stellen.</text:p>
              </text:list-item>
              <text:list-item text:style-override="id1-3-2-1-2-10-3">
                <text:number>•</text:number>
                <text:p text:style-name="al"> Hoewel het een brug betreft die uitsluitend voor fietsers en voetgangers gebruikt mag worden, wordt de brug in de praktijk ook incidenteel gebruikt door ontheffinghouders met zware voertuigen. Het instellen van een gewichtsbeperking beschermt de brug tegen overbelasting door zwaar verkeer.</text:p>
                <text:p text:style-name="al"/>
              </text:list-item>
            </text:list>
            <text:list text:style-name="id1-3-2-1-2-11">
              <text:list-item text:style-override="id1-3-2-1-2-11-1">
                <text:number>4.</text:number>
                <text:p text:style-name="al">
                <text:span text:style-name="nadrukvet">Overleg</text:span>
              </text:p>
              </text:list-item>
            </text:list>
            <text:p text:style-name="considerans.al">Overeenkomstig artikel 24 van het Besluit Administratieve Bepalingen inzake het Wegverkeer heeft overleg plaatsgevonden met verkeersadviseur van Politie, eenheid Den Haag, Dienst operationele ondersteuning, afdeling infrastructuur. De verkeersadviseur heeft een positief advies gegeven op het verkeersbesluit.</text:p>
            <text:p text:style-name="considerans.al"/>
            <text:list text:style-name="id1-3-2-1-2-14">
              <text:list-item text:style-override="id1-3-2-1-2-14-1">
                <text:number>5.</text:number>
                <text:p text:style-name="al">
                <text:span text:style-name="nadrukvet">Belangenafweging</text:span>
              </text:p>
              </text:list-item>
            </text:list>
            <text:p text:style-name="considerans.al">Door het instellen van de gewichtsbeperking wordt de constructie van de fietsbrug beschermd. Hierdoor blijft de bruikbaarheid en de veiligheid van de fietsbrug gewaarborgd. Zware voertuigen die door deze maatregel geen gebruik meer kunnen maken van de fietsbrug, kunnen omrijden. Het waarborgen van de bruikbaarheid en de veiligheid van de brug voor fietsers en voetgangers weegt in dit geval zwaarder dan de toename van de reistijd voor een beperkte groep gebruikers van zware voertuigen.</text:p>
            <text:p text:style-name="considerans.al"/>
            <text:list text:style-name="id1-3-2-1-2-17">
              <text:list-item text:style-override="id1-3-2-1-2-17-1">
                <text:number>6.</text:number>
                <text:p text:style-name="al">
                <text:span text:style-name="nadrukvet">Bekendmaking van het verkeersbesluit</text:span>
              </text:p>
              </text:list-item>
            </text:list>
            <text:p text:style-name="considerans.al">Het verkeersbesluit wordt bekendgemaakt op <text:a xlink:href="http://www.officielebekendmakingen.nl" xlink:type="simple"><text:span text:style-name="nadrukondlijn">www.officielebekendmakingen.nl</text:span></text:a> en in de lokale krant Hart van Holland, Waddinxveen. Tegen het verkeersbesluit kunt u bezwaar maken. Ga daarvoor naar <text:a xlink:href="http://www.waddinxveen.nl/bezwaar" xlink:type="simple"><text:span text:style-name="nadrukondlijn">www.waddinxveen.nl/bezwaar</text:span></text:a>.</text:p>
            <text:p text:style-name="considerans_bottom"/>
          </text:section>
        </text:section>
        <text:section text:name="regeling-tekst_id1-3-2-2" text:style-name="regeling-tekst">
          <text:section text:name="tekst_id1-3-2-2-1" text:style-name="tekst">
            <text:list text:style-name="id1-3-2-2-1-1">
              <text:list-item text:style-override="id1-3-2-2-1-1-1">
                <text:number>7.</text:number>
                <text:p text:style-name="al">
                <text:span text:style-name="nadrukvet">BESLUIT</text:span>
              </text:p>
              </text:list-item>
            </text:list>
            <text:p text:style-name="common-al">Het college van burgemeester en wethouders besluit om op grond van vorenstaande overwegingen het volgende verkeersbesluit te nemen:</text:p>
            <text:list text:style-name="id1-3-2-2-1-3">
              <text:list-item text:style-override="id1-3-2-2-1-3-1">
                <text:number/>
                <text:list text:style-name="id1-3-2-2-1-3-1-2">
                  <text:list-item text:style-override="id1-3-2-2-1-3-1-2-1">
                    <text:number>•</text:number>
                    <text:p text:style-name="al">Het instellen van een gewichtsbeperking voor voertuigen die zwaarder zijn dan 5 ton, door het plaatsen van twee verkeersborden C21 uit bijlage 1 van het RVV 1990 met de aanduiding '5,0t', ter hoogte van de fietsbrug op het Jagtlustpad over de Eerste Tocht.</text:p>
                  </text:list-item>
                </text:list>
              </text:list-item>
            </text:list>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Waddinxveen, </text:span>
            <text:span text:style-name="datum">3 augustus 2026 </text:span>
          </text:p>
          </text:section>
          <text:section text:name="ondertekening_id1-3-2-3-2">
            <text:p><text:span text:style-name="deze">Namens burgemeester en wethouders van Waddinxveen,</text:span></text:p>
          </text:section>
          <text:section text:name="ondertekening_id1-3-2-3-3">
            <text:p><text:span text:style-name="deze">Manager Ruimte, b.a. van de Manager Leefomgeving,</text:span></text:p>
          </text:section>
          <text:section text:name="ondertekening_id1-3-2-3-4">
            <text:p><text:span text:style-name="deze">X. Leenheer</text:span></text:p>
          </text:section>
        </text:section>
        <text:section text:name="bezwaarschrift_id1-3-2-4" text:style-name="bezwaarschrift">
          <text:p text:style-name="bezwaarschrift_top"/>
          <text:list text:style-name="id1-3-2-4-1">
            <text:list-item text:style-override="id1-3-2-4-1-1">
              <text:number>7.</text:number>
              <text:p text:style-name="al">
              <text:span text:style-name="nadrukvet">Bezwaar- en beroepsclausule</text:span> </text:p>
            </text:list-item>
          </text:list>
          <text:p text:style-name="bezwaarschrift_al">
          <text:span text:style-name="nadrukvet">Bent u het niet eens met ons besluit?</text:span> </text:p>
          <text:p text:style-name="bezwaarschrift_al">Dan kunt u bezwaar maken. Stuur binnen zes weken na verzenddatum van deze brief uw schriftelijke bezwaar op. Schrijf een gemotiveerd bezwaarschrift en stuur deze naar:   </text:p>
          <text:p text:style-name="bezwaarschrift_al">College Waddinxveen</text:p>
          <text:p text:style-name="bezwaarschrift_al">College van burgemeester en wethouders</text:p>
          <text:p text:style-name="bezwaarschrift_al">t.a.v. de commissie bezwaarschriften</text:p>
          <text:p text:style-name="bezwaarschrift_al">Postbus 400</text:p>
          <text:p text:style-name="bezwaarschrift_al"> 2740 AK Waddinxveen  </text:p>
          <text:p text:style-name="bezwaarschrift_al">Zorg ervoor dat u het bezwaarschrift binnen zes weken na de verzenddatum van deze beslissing opstuurt. Daarmee voorkomt u dat uw bezwaarschrift niet meer in behandeling genomen wordt, omdat het anders te laat is. Vergeet u niet het bezwaarschrift te ondertekenen. Stuur een kopie van deze brief mee met uw bezwaarschrift.</text:p>
          <text:p text:style-name="bezwaarschrift_al">In het bezwaarschrift zet u verder:</text:p>
          <text:list text:style-name="id1-3-2-4-11">
            <text:list-item text:style-override="id1-3-2-4-11-1">
              <text:number>•</text:number>
              <text:p text:style-name="al">uw naam en adres;</text:p>
            </text:list-item>
            <text:list-item text:style-override="id1-3-2-4-11-2">
              <text:number>•</text:number>
              <text:p text:style-name="al">de datum van uw bezwaarschrift;</text:p>
            </text:list-item>
            <text:list-item text:style-override="id1-3-2-4-11-3">
              <text:number>•</text:number>
              <text:p text:style-name="al">een omschrijving van de beslissing van de gemeente, waartegen u bezwaar maakt;</text:p>
            </text:list-item>
            <text:list-item text:style-override="id1-3-2-4-11-4">
              <text:number>•</text:number>
              <text:p text:style-name="al">waarom u het niet met de beslissing eens bent.</text:p>
            </text:list-item>
          </text:list>
          <text:p text:style-name="bezwaarschrift_al">Deze gegevens zijn bepaald in artikel 6:5 van de Algemene wet bestuursrecht. Vergeet u niet het bezwaarschrift te ondertekenen. Stuur een kopie van deze brief mee met uw bezwaarschrift. </text:p>
          <text:p text:style-name="bezwaarschrift_al">
          <text:span text:style-name="nadrukvet">Heeft u een bezwaarschrift ingediend?</text:span>
        </text:p>
          <text:p text:style-name="bezwaarschrift_al">Dan kunt u bij de voorzieningenrechter een voorlopige voorziening aanvragen. Het besluit blijft gelden in de tijd dat uw bezwaarschrift in behandeling is. Als u meent dat uw belangen zo zwaar wegen dat u de beslissing op uw bezwaar niet kunt afwachten, dan geeft de Algemene wet bestuursrecht (Awb) u de mogelijkheid om een verzoek voor een voorlopige voorziening in te dienen. Dit kan bij de voorzieningen van de Rechtbank Den Haag (Postbus 20302, 2500 EH Den Haag). Aan de behandeling van een verzoek voor een voorlopige voorziening zijn kosten verbonden.</text:p>
          <text:p text:style-name="bezwaarschrift_al">U kunt ook digitaal een verzoek voor een voorlopige voorziening indienen. Daarvoor moet u wel beschikkenover een elektronische handtekening (DigiD). Kijk op de website <text:a xlink:href="http://loket.rechtspraak.nl/bestuursrecht" xlink:type="simple"><text:span text:style-name="nadrukondlijn">http://loket.rechtspraak.nl/bestuursrecht</text:span></text:a> voor meer informatie over het digitaal indienen van een verzoek om voorlopige voorziening.</text:p>
          <text:p text:style-name="bezwaarschrift_al">Een afschrift van dit besluit wordt verzonden aan:</text:p>
          <text:list text:style-name="id1-3-2-4-17">
            <text:list-item text:style-override="id1-3-2-4-17-1">
              <text:number>a.</text:number>
              <text:p text:style-name="al">de verkeersadviseur van Politie;</text:p>
            </text:list-item>
            <text:list-item text:style-override="id1-3-2-4-17-2">
              <text:number>b.</text:number>
              <text:p text:style-name="al"> Communicatie ter publicatie;</text:p>
            </text:list-item>
            <text:list-item text:style-override="id1-3-2-4-17-3">
              <text:number>c.</text:number>
              <text:p text:style-name="al"> Wegbeheer en Onderhoud ter informatie;</text:p>
            </text:list-item>
          </text:list>
          <text:p text:style-name="bezwaarschrift_al">
          <text:span text:style-name="nadrukvet">Bijlage</text:span>
        </text:p>
          <text:p text:style-name="bezwaarschrift_al">
          <draw:frame><draw:text-box><text:section text:name="plaatje_id1-3-2-4-19-1" text:style-name="plaatje">
            <text:p text:style-name="illustratie_id1-3-2-4-19-1-1"><draw:frame draw:style-name="illustratie_id1-3-2-4-19-1-1" text:anchor-type="paragraph" svg:width="120mm" svg:height="74mm"><draw:image xlink:href="Pictures/Schermafbeelding2026-08-10101136ifa1ea19e-c236-4cd4-b0f3-2d89cd23228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27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ddinxveen</meta:user-defined>
    <meta:user-defined meta:name="OVERHEID.Gemeente/OVERHEID.authority">Waddinxveen</meta:user-defined>
    <meta:user-defined meta:name="OVERHEID.Informatietype/DC.type">officiële publicatie</meta:user-defined>
    <meta:user-defined meta:name="OVERHEIDop.Rubriek/DC.type">verkeersbesluit of -mededeling</meta:user-defined>
    <meta:user-defined meta:name="OVERHEID.Gemeente/DCTERMS.publisher">Waddinx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ddinxveen - instellen van een gewichtsbeperking voor voertuigen die zwaarder zijn dan 5 ton - ter hoogte van de fietsbrug op het Jagtlustpad over de Eerste Tocht te Waddinxveen</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590646</meta:user-defined>
    <meta:user-defined meta:name="OVERHEIDop.verkeersbordcode">C21</meta:user-defined>
    <dc:language>nl</dc:language>
    <meta:user-defined meta:name="OVERHEIDop.locatietype/OVERHEIDop.gebiedsmarkering">Weg</meta:user-defined>
    <meta:user-defined meta:name="DC.title">Verkeersbesluit voor het instellen van een gewichtsbeperking van de fietsbrug aan Jagtlustpad over de Eerste Tocht te Waddinxveen</meta:user-defined>
    <meta:user-defined meta:name="DCTERMS.W3CDTF/DCTERMS.available">2026-08-12</meta:user-defined>
    <meta:user-defined meta:name="DCTERMS.W3CDTF/OVERHEIDop.jaargang">2026</meta:user-defined>
    <meta:user-defined meta:name="OVERHEIDop.publicationIssue">382709</meta:user-defined>
    <meta:user-defined meta:name="OVERHEIDop.GmbID/DC.identifier">gmb-2026-382709</meta:user-defined>
    <meta:user-defined meta:name="OVERHEIDop.versieInformatie"/>
  </office:meta>
</office:document-meta>
</file>