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verlengen beslistermijn aanvraag omgevingsvergunning, Korhoenweg 1a 5725TJ H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wettelijke beslistermijn van de volgende aanvraag omgevingsvergunning met kenmerk 2026061801675 is met 6 weken verlengd op onderstaande datum:</text:p>
            <text:p text:style-name="common-al">het saneren van eenvarkenshouderij en omzetten in een kinderdagverblijf en bso, 10-08-2026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common-al">Wilt u stukken in het gemeentehuis komen inzien? Neem dan contact op met het KCC voor het maken van een afspraak.</text:p>
            <text:p text:style-name="last-al">(CHECK: datum waarop de verlenging ingaat, NIET de datum van het verlengingsbesluit!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8270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7432024282892</meta:user-defined>
    <meta:user-defined meta:name="DCTERMS.abstract">het saneren van eenvarkenshouderij en omzetten in een kinderdagverblijf en bso</meta:user-defined>
    <dc:language>nl</dc:language>
    <meta:user-defined meta:name="OVERHEIDop.locatietype/OVERHEIDop.gebiedsmarkering">Punt</meta:user-defined>
    <meta:user-defined meta:name="DC.title">Gemeente Asten - verlengen beslistermijn aanvraag omgevingsvergunning, Korhoenweg 1a 5725TJ Heusd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08</meta:user-defined>
    <meta:user-defined meta:name="OVERHEIDop.GmbID/DC.identifier">gmb-2026-382708</meta:user-defined>
    <meta:user-defined meta:name="OVERHEIDop.versieInformatie"/>
  </office:meta>
</office:document-meta>
</file>