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wijziging evenementenvergunning - Fanplein voor Uitsupporters 11 augustus 2026 - de Kolk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2-08-2026</text:p>
            <text:p text:style-name="common-al">
            <text:span text:style-name="nadrukvet">Omschrijving: </text:span>Wijziging evenementenvergunning (De Kolk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100282</text:p>
            <text:p text:style-name="common-al">
            <text:span text:style-name="nadrukvet">Product: </text:span>Wijziging evenementenvergunning</text:p>
            <text:p text:style-name="common-al">
            <text:span text:style-name="nadrukvet">Ontvangst: </text:span>10-08-2026</text:p>
            <text:p text:style-name="common-al">
            <text:span text:style-name="nadrukvet">Definitieve beschikking verzonden: </text:span>10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1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0 augustus 2026 tot en met 21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100282/3f4d3b76-61c0-42f2-9ca8-7b4a3a0b12ec.pdf" xlink:type="simple">https://besluitenapv.nijmegen.nl/ZD2600100282/3f4d3b76-61c0-42f2-9ca8-7b4a3a0b12ec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270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0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0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wijziging evenementenvergunning - Fanplein voor Uitsupporters 11 augustus 2026 - de Kolk te Nijme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705</meta:user-defined>
    <meta:user-defined meta:name="OVERHEIDop.GmbID/DC.identifier">gmb-2026-382705</meta:user-defined>
    <meta:user-defined meta:name="OVERHEIDop.versieInformatie"/>
  </office:meta>
</office:document-meta>
</file>