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0102154i4351fbf6-58b9-4ca9-8398-eda9977bc8cf.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Terinzagelegging vastgesteld ‘TAM-omgevingsplan Hoofdstuk 22c Keerlus Oudeweg Linne’ (NL.IMRO.1641.TAM003-VG0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aststelling</text:span>
          </text:p>
            <text:p text:style-name="common-al">Burgemeester en wethouders van de gemeente Maasgouw maken bekend dat de gemeenteraad van Maasgouw op 7 juli 2026 heeft besloten:</text:p>
            <text:list text:style-name="id1-3-2-1-1-3">
              <text:list-item text:style-override="id1-3-2-1-1-3-1">
                <text:number>1.</text:number>
                <text:p text:style-name="al">in te stemmen met het mer-beoordelingsbesluit inhoudende dat voor het TAM-omgevingsplan Hoofdstuk 22c Keerlus Oudeweg Linne’ (met planidentificatienummer NL.IMRO.1641.TAM003-VG01) geen Milieueffectrapportage hoeft te worden opgesteld;</text:p>
              </text:list-item>
              <text:list-item text:style-override="id1-3-2-1-1-3-2">
                <text:number>2.</text:number>
                <text:p text:style-name="al">het TAM-omgevingsplan Hoofdstuk 22c Keerlus Oudeweg Linne’ (met planidentificatienummer NL.IMRO.1641.TAM003-VG01) gewijzigd vast te stellen.</text:p>
              </text:list-item>
            </text:list>
            <text:p text:style-name="common-al">
            <text:span text:style-name="nadrukvet">Het plan</text:span>
          </text:p>
            <text:p text:style-name="common-al">Het plan betreft het realiseren van een vrachtwagenkeerlus op het perceel tussen de Oudeweg 80 en de Rijksweg 23 te Linne, waardoor vrachtwagens op een effectieve en veilige manier kunnen keren. De aangrenzende percelen worden zodanig bestemd dat hier bedrijfsmatige activiteiten uitgevoerd kunnen worden. Het plangebied betreft een perceel met de bestemming ‘groen’ en was in gebruik als WADI. Tot 2024 was op deze locatie een Wadi aanwezig. Door aanpassing van de riolering in de directe omgeving ten behoeve van het woongebied “Linnerpark” heeft de WADI zijn functie verloren. Met het wijzigen van het omgevingsplan wordt de functie van de locatie gewijzigd naar:</text:p>
            <text:list text:style-name="id1-3-2-1-1-6">
              <text:list-item text:style-override="id1-3-2-1-1-6-1">
                <text:number>•</text:number>
                <text:p text:style-name="al">‘verkeer’ om de vrachtwagenkeerlus te realiseren;</text:p>
              </text:list-item>
              <text:list-item text:style-override="id1-3-2-1-1-6-2">
                <text:number>•</text:number>
                <text:p text:style-name="al">‘bedrijf’ om uitbreiding van de aangrenzende bedrijven mogelijk te maken.</text:p>
              </text:list-item>
            </text:list>
            <text:p text:style-name="common-al">Ook wordt er een groene buffer aangelegd tussen de nieuwe bedrijfsbestemming en de N271.</text:p>
            <text:p text:style-name="common-al">
            <draw:frame><draw:text-box><text:section text:name="plaatje_id1-3-2-1-1-8-1" text:style-name="plaatje">
              <text:p text:style-name="illustratie_id1-3-2-1-1-8-1-1"><draw:frame draw:style-name="illustratie_id1-3-2-1-1-8-1-1" text:anchor-type="paragraph" svg:width="150mm" svg:height="87.30000000000001mm"><draw:image xlink:href="Pictures/Schermafbeelding2026-08-10102154i4351fbf6-58b9-4ca9-8398-eda9977bc8cf.png" xlink:type="simple"/></draw:frame></text:p>
            </text:section></draw:text-box></draw:frame>
          </text:p>
            <text:p text:style-name="common-al">
            <text:span text:style-name="nadrukvet">m.e.r.-beoordelingsbesluit</text:span>
          </text:p>
            <text:p text:style-name="common-al">Voor de op ontwikkeling gerichte delen in het TAM-omgevingsplan Hoofdstuk 22c Keerlus Oudeweg Linne’ (met planidentificatienummer NL.IMRO.1641.TAM003-VG01) moet een m.e.r.-beoordeling plaatsvinden. In die m.e.r.-beoordeling wordt beoordeeld of voor de activiteit en dus voor het TAM-omgevingsplan een Milieueffectrapportage moet worden opgesteld of niet. De m.e.r.-beoordeling heeft plaatsgevonden op basis van hoofdstuk 4 “Omgevingsaspecten in de fysieke leefomgeving”. Deze beoordeling heeft tot de conclusie geleid dat er met de planologische regeling van de beoogde ontwikkeling geen belangrijke nadelige gevolgen voor het milieu zullen ontstaan, die het opstellen van een Milieueffectrapportage rechtvaardigen. De gemeenteraad heeft, op basis van de beschrijving van de milieueffecten in hoofdstuk 4 “Omgevingsaspecten in de fysieke leefomgeving”, besloten dat voor dit omgevingsplan geen Milieu Effect Rapportage (m.e.r.) hoeft te worden opgesteld, omdat er geen belangrijke gevolgen voor het milieu te verwachten zijn.</text:p>
            <text:p text:style-name="common-al">Het m.e.r.-beoordelingsbesluit is een voorbereidingsbesluit voor het TAM-omgevingsplan. Tegen dit besluit kan geen bezwaar of beroep worden ingediend. Een eventuele reactie op dit besluit kunt u wel geven in een beroepschrift tegen het vastgestelde omgevingsplan.</text:p>
            <text:p text:style-name="common-al">
            <text:span text:style-name="nadrukvet">Gewijzigd vastgesteld </text:span>
            <text:span text:style-name="nadrukvet">TAM-omgevingsplan Hoofdstuk 22c Keerlus Oudeweg Linne’ (met planidentificatienummer NL.IMRO.1641.TAM003-VG01)</text:span>
          </text:p>
            <text:p text:style-name="common-al">De navolgende ambtshalve wijziging is, samenvattend, doorgevoerd bij de vaststelling van het omgevingsplan ‘TAM-omgevingsplan Hoofdstuk 22c Keerlus Oudeweg Linne’ (NL.IMRO.1641.TAM003-VG01) ten opzichte van het ontwerp daarvan:</text:p>
            <text:list text:style-name="id1-3-2-1-1-14">
              <text:list-item text:style-override="id1-3-2-1-1-14-1">
                <text:number>•</text:number>
                <text:p text:style-name="al">
                <text:span text:style-name="nadrukcur">De verbeelding voor de locatie Oudeweg 80 is aangepast conform de vergunde situatie.</text:span>
              </text:p>
                <text:p text:style-name="al">Aan het bedrijf aan de Oudeweg zijn omgevingsvergunningen verleend voor de uitbreiding van het bedrijfsgebouw. In het ontwerp omgevingsplan was het bouwvlak rond deze vergunde uitbreidingen niet opgenomen. Dit is hersteld.</text:p>
              </text:list-item>
            </text:list>
            <text:list text:style-name="id1-3-2-1-1-15">
              <text:list-item text:style-override="id1-3-2-1-1-15-1">
                <text:number>•</text:number>
                <text:p text:style-name="al">
                <text:span text:style-name="nadrukcur">De conclusie uit het akoestisch onderzoek is vertaald naar de conclusie in de motivering.</text:span>
              </text:p>
                <text:p text:style-name="al">De conclusie van paragraaf 4.2.3 was in het in het ontwerp omgevingsplan onvolledig. Dit is hersteld.</text:p>
              </text:list-item>
            </text:list>
            <text:p text:style-name="common-al">
            <text:span text:style-name="nadrukvet">Voor welk gebied is dit?</text:span>
          </text:p>
            <text:p text:style-name="common-al"> Het plangebied van het omgevingsplan ‘TAM-omgevingsplan Hoofdstuk 22c Keerlus Oudeweg Linne’ (NL.IMRO.1641.TAM003-VG01) betreft de percelen kadastraal bekend gemeente Linne sectie E, nummers 2940, 2941, 3640, 3641 en 3642. </text:p>
            <text:p text:style-name="common-al">
            <text:span text:style-name="nadrukvet">Wat ligt ter inzage?</text:span>
          </text:p>
            <text:p text:style-name="common-al">Het omgevingsplan ‘TAM-omgevingsplan Hoofdstuk 22c Keerlus Oudeweg Linne’ (NL.IMRO.1641.TAM003-VG01) met de hierbij behorende stukken, het m.e.r.-beoordelingsbesluit en voornoemd raadsbesluit liggen vanaf vrijdag 14 augustus 2026 gedurende de beroepstermijn van 6 weken (dus tot en met donderdag 24 september 2026) ter inzage.</text:p>
            <text:p text:style-name="common-al">
            <text:span text:style-name="nadrukvet">Waar is dit raadpleegbaar?</text:span>
          </text:p>
            <text:list text:style-name="id1-3-2-1-1-21">
              <text:list-item text:style-override="id1-3-2-1-1-21-1">
                <text:number>1.</text:number>
                <text:p text:style-name="al">Het omgevingsplan ‘TAM-omgevingsplan Hoofdstuk 22c Keerlus Oudeweg Linne’ (NL.IMRO.1641.TAM003-VG01) met de hierbij behorende stukken, het m.e.r.-beoordelingsbesluit en voornoemd raadsbesluit, zijn raadpleegbaar in de informatieruimte van het gemeentehuis, Markt 36 in Maasbracht (op werkdagen, tijdens de openingstijden van het gemeentehuis, behalve tijdens de avondopenstelling).</text:p>
              </text:list-item>
              <text:list-item text:style-override="id1-3-2-1-1-21-2">
                <text:number>2.</text:number>
                <text:p text:style-name="al">Het omgevingsplan ‘TAM-omgevingsplan Hoofdstuk 22c Keerlus Oudeweg Linne’ (NL.IMRO.1641.TAM003-VG01) met de hierbij behorende stukken, het m.e.r.-beoordelingsbesluit en voornoemd raadsbesluit, worden tevens langs de elektronische weg beschikbaar gesteld en wel via <text:a xlink:href="http://www.gemeentemaasgouw.nl/" xlink:type="simple"><text:span text:style-name="nadrukondlijn">www.gemeentemaasgouw.nl</text:span></text:a>.</text:p>
              </text:list-item>
              <text:list-item text:style-override="id1-3-2-1-1-21-3">
                <text:number>3.</text:number>
                <text:p text:style-name="al">Het omgevingsplan ‘TAM-omgevingsplan Hoofdstuk 22c Keerlus Oudeweg Linne’ (NL.IMRO.1641.TAM003-VG01) met de hierbij behorende stukken, het m.e.r.-beoordelingsbesluit en voornoemd raadsbesluit, langs de elektronische weg op <text:a xlink:href="https://eur03.safelinks.protection.outlook.com/?url=https%3A%2F%2Fomgevingswet.overheid.nl%2Fregels-op-de-kaart&amp;data=05%7C02%7CR.vanOosterhout%40gemeentemaasgouw.nl%7Caca9d7ed132f4896fb3308deddaf4b8e%7Cf5f8d3a2d62f41ba84d968fb2cfbf578%7C0%7C0%7C639191942119492984%7CUnknown%7CTWFpbGZsb3d8eyJFbXB0eU1hcGkiOnRydWUsIlYiOiIwLjAuMDAwMCIsIlAiOiJXaW4zMiIsIkFOIjoiTWFpbCIsIldUIjoyfQ%3D%3D%7C0%7C%7C%7C&amp;sdata=fCajV%2B0YPN7CF6kDJyrnIblXThvTEeraoAXSQHVtSHU%3D&amp;reserved=0" xlink:type="simple"><text:span text:style-name="nadrukondlijn">https://omgevingswet.overheid.nl/regels-op-de-kaart</text:span></text:a>  raadplegen. U kunt hier onder andere op een kaart inzoomen en op die manier het omgevingsplan inzien.</text:p>
              </text:list-item>
              <text:list-item text:style-override="id1-3-2-1-1-21-4">
                <text:number>4.</text:number>
                <text:p text:style-name="al">Voorts wordt iedereen in de gelegenheid gesteld het omgevingsplan ‘TAM-omgevingsplan Hoofdstuk 22c Keerlus Oudeweg Linne’ (NL.IMRO.1641.TAM003-VG01) met de hierbij behorende stukken, het m.e.r.-beoordelingsbesluit en voornoemd raadsbesluit, langs de elektronische weg te raadplegen (op werkdagen, tijdens de openingstijden van het gemeentehuis, behalve tijdens de avondopenstelling).</text:p>
              </text:list-item>
            </text:list>
            <text:p text:style-name="common-al">
            <text:span text:style-name="nadrukvet">Wie en hoe beroep instellen?</text:span>
          </text:p>
            <text:p text:style-name="common-al">Tijdens de beroepstermijn kunnen belanghebbenden tegen het vaststellingsbesluit van het omgevingsplan ‘TAM-omgevingsplan Hoofdstuk 22c Keerlus Oudeweg Linne’ (NL.IMRO.1641.TAM003-VG01) beroep instellen bij de Afdeling bestuursrechtspraak van de Raad van State, Postbus 20019, 2500 EA ’s- Gravenhage.</text:p>
            <text:p text:style-name="common-al">Indien beroep wordt ingesteld, dient een afschrift van het besluit, waartegen het beroep zich richt, te worden meegezonden. Aan het instellen van beroep zijn kosten verbonden. </text:p>
            <text:p text:style-name="common-al">Het instellen van beroep schort de werking van een besluit niet op.</text:p>
            <text:p text:style-name="common-al">
            <text:span text:style-name="nadrukvet">Verzoek om voorlopige voorziening</text:span>
          </text:p>
            <text:p text:style-name="common-al">Soms kunt u niet wachten op de uitspraak op uw beroepschrift. U kunt dan om een voorlopige voorziening vragen. Iedereen, die beroep instelt/ heeft ingesteld, heeft ook het recht om een verzoek om voorlopige voorziening in te dienen bij de Voorzitter van de Afdeling bestuursrechtspraak van de Raad van State (indien onverwijlde spoed, gelet op de betrokken belangen, dat vereist). Verzoeken om voorlopige voorziening dienen te worden gericht aan de Voorzitter van de Afdeling bestuursrechtspraak van de Raad van State, Postbus 20019, 2500 EA ’s- Gravenhage.</text:p>
            <text:p text:style-name="common-al">
            <text:span text:style-name="nadrukvet">Wanneer treedt het omgevingsplan in werking?</text:span>
          </text:p>
            <text:p text:style-name="common-al">Daags na afloop van de beroepstermijn treedt het vaststellingsbesluit en daardoor het omgevingsplan in werking. Als binnen de beroepstermijn een verzoek om voorlopige voorziening bij de Voorzitter van de Afdeling bestuursrechtspraak van de Raad van State is ingediend, treedt het besluit niet in werking voordat op dat verzoek is beslist. </text:p>
            <text:p text:style-name="common-al">
            <text:span text:style-name="nadrukvet">Vragen?</text:span>
          </text:p>
            <text:p text:style-name="last-al">Voor al uw vragen kunt u contact opnemen met mw. R. van Oosterhout of, bij afwezigheid, met een van de andere medewerkers van Ruimtelijke Ordening (tel.: 0475 – 85 25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8-1-1" style:parent-style-name="Standard">
      <style:paragraph-properties style:line-spacing="0mm" style:text-autospace="none" ofo:line-height="0.001cm"/>
    </style:style>
    <style:style style:family="graphic" style:name="illustratie_id1-3-2-1-1-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gouw</text:p>
            </table:table-cell>
            <table:table-cell office:value-type="string" table:style-name="header.C">
              <text:p text:style-name="headerright"><text:span text:style-name="nr">Nr. 38270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0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0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6/xml/MC-DRP-PlanRuimtelijk-Web-ZM.xml</meta:user-defined>
    <meta:user-defined meta:name="OVERHEID.Gemeente/DC.creator">Maasgouw</meta:user-defined>
    <meta:user-defined meta:name="OVERHEID.Informatietype/DC.type">officiële publicatie</meta:user-defined>
    <meta:user-defined meta:name="OVERHEIDop.Rubriek/DC.type">ruimtelijk plan of omgevingsdocument</meta:user-defined>
    <meta:user-defined meta:name="OVERHEID.Gemeente/DCTERMS.publisher">Maasgouw</meta:user-defined>
    <meta:user-defined meta:name="OVERHEID.Gemeente/OVERHEID.authority">Maasgouw</meta:user-defined>
    <meta:user-defined meta:name="OVERHEID.TaxonomieBeleidsagendaDecentraal/OVERHEID.category">Ruimte en infrastructuur | Organisatie en beleid</meta:user-defined>
    <meta:user-defined meta:name="OVERHEIDop.Ruimtelijkplan/OVERHEIDop.bekendmakingBetreffendePlan">NL.IMRO.1641.TAM003-VG01</meta:user-defined>
    <meta:user-defined meta:name="OVERHEIDop.Plansoort/OVERHEIDop.plansoort">bestemmings- of omgevingsplan</meta:user-defined>
    <dc:language>nl</dc:language>
    <meta:user-defined meta:name="OVERHEIDop.locatietype/OVERHEIDop.gebiedsmarkering">Vlak</meta:user-defined>
    <meta:user-defined meta:name="DC.title">Terinzagelegging vastgesteld ‘TAM-omgevingsplan Hoofdstuk 22c Keerlus Oudeweg Linne’ (NL.IMRO.1641.TAM003-VG01)</meta:user-defined>
    <meta:user-defined meta:name="DCTERMS.W3CDTF/DCTERMS.available">2026-08-13</meta:user-defined>
    <meta:user-defined meta:name="DCTERMS.W3CDTF/OVERHEIDop.jaargang">2026</meta:user-defined>
    <meta:user-defined meta:name="OVERHEIDop.publicationIssue">382703</meta:user-defined>
    <meta:user-defined meta:name="OVERHEIDop.GmbID/DC.identifier">gmb-2026-382703</meta:user-defined>
    <meta:user-defined meta:name="OVERHEIDop.versieInformatie"/>
  </office:meta>
</office:document-meta>
</file>