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Van der Dussenlaan/Van Luyklaan/Van Paassenlaan te Kwintsheul en Middenzwet te Water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31 juli 2026 van een melding zoals bedoeld in hoofdstuk 4 van het Besluit activiteiten leefomgeving (Bal). De melding betreft het toepassen van 7.000 m³ grond t.b.v. de ontwikkeling van een nieuw glastuinbedrijf. De locatie betreft <text:span text:style-name="nadrukvet">Van der Dussenlaan/Van Luyklaan/Van Paassenlaan te Kwintsheul en Middenzwet te Wateringen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904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8270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7.000 m³ grond </meta:user-defined>
    <dc:language>nl</dc:language>
    <meta:user-defined meta:name="OVERHEIDop.locatietype/OVERHEIDop.gebiedsmarkering">Vlak</meta:user-defined>
    <meta:user-defined meta:name="DC.title">Kennisgeving melding milieubelastende activiteit(en), Van der Dussenlaan/Van Luyklaan/Van Paassenlaan te Kwintsheul en Middenzwet te Water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01</meta:user-defined>
    <meta:user-defined meta:name="OVERHEIDop.GmbID/DC.identifier">gmb-2026-382701</meta:user-defined>
    <meta:user-defined meta:name="OVERHEIDop.versieInformatie"/>
  </office:meta>
</office:document-meta>
</file>