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ultura Nova 2026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Overwegende</text:p>
            <text:p text:style-name="common-al">Op vrijdag 28 augustus 2026 (en bij slecht weer op zaterdag 29 augustus) vindt in Heerlen-centrum de opening plaats van het zomerfestival Cultura Nova. Dit evenement vindt jaarlijks plaats. De openingsvoorstelling is gratis toegankelijk. Om de opbouw en afbouw van het evenement én het evenement zelf veilig te kunnen laten plaatsvinden worden verkeersmaatregelen genomen.</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 én het verbeteren van de leefbaarheid.</text:p>
            <text:p text:style-name="common-al"/>
            <text:p text:style-name="common-al">Is het gewenst om</text:p>
            <text:p text:style-name="common-al">de locatie waar het evenement plaatsvindt nl. de rotonde Looierstraat – Spoorsingel – Kloosterweg, voor alle verkeer behalve voetgangers af te sluiten gedurende het moment dat het evenement plaatsvindt. Ook de vier routes van de parades naar het evenement toe dienen op die momenten dat de parades voorbij trekken, afgesloten te worden voor alle verkeer behalve voetgangers. Het evenement start op vrijdag 28 augustus 2026 om 19.30 uur met een viertal parades welke om 20.30 uur eindigen op de rotonde Looierstraat / Spoorsingel. Aldaar zal van 20.30 uur tot 21.30 uur de finalevoorstelling zijn. De rotonde Looierstraat / Spoorsingel is van 19.00 uur tot 22.00 uur afgesloten voor alle verkeer behalve voetgangers. Bij slecht weer wordt het evenement verplaatst naar zaterdag 29 augustus.</text:p>
            <text:p text:style-name="common-al"/>
            <text:p text:style-name="common-al">Motivering</text:p>
            <text:p text:style-name="common-al">Door de verkeersmaatregelen kan het evenement veilig plaatsvinden, wordt de verkeersveiligheid bevorderd en blijft de overlast voor de directe omgeving beperkt.</text:p>
            <text:p text:style-name="common-al"/>
            <text:p text:style-name="common-al">Belangenafweging</text:p>
            <text:p text:style-name="common-al">Cultura Nova is van grote promotionele waarde voor de stad. Het is derhalve van groot belang dat dit evenement plaatsvindt. Belanghebbenden worden niet onevenredig benadeeld door het treffen van de maatregel en er ontstaat geen onduidelijke verkeerssituatie. De verminderde bereikbaarheid is van tijdelijke aard en staat in geen verhouding tot het belang van Cultura Nova voor de stad. De gemeentelijke belangen wegen derhalve zwaarder dan de belangen van overige belanghebbenden.</text:p>
            <text:p text:style-name="common-al"/>
            <text:p text:style-name="common-al">Gehoord/Overleg</text:p>
            <text:p text:style-name="common-al">Ingevolge artikel 24 van het BABW is vooraf overleg gepleegd met de politie. De in dit besluit genoemde straten zijn in beheer bij de gemeente Heerlen.</text:p>
            <text:p text:style-name="common-al"/>
            <text:p text:style-name="common-al">Besluiten:</text:p>
            <text:p text:style-name="common-al"/>
            <text:p text:style-name="common-al">1) Door middel van de plaatsing van het bord C01 (gesloten in beide richtingen voor voertuigen, ruiters en geleiders van rij- of trekdieren of vee) zoals genoemd in bijlage 1 van het Reglement Verkeersregels en Verkeerstekens 1990 op afzethekken in de Looierstraat ter hoogte van de Schakelweg, in de Kloosterweg ter hoogte van de CBS-weg (zuidelijke aansluiting), in de CBS-weg ter hoogte van de Zeswegenlaan én in de Spoorsingel ter plaatse van de Kempkensweg de betreffende wegen af te sluiten voor alle bestuurders op vrijdag 28 augustus 2026 van 19.00 uur tot 22.00 uur of, indien de weersomstandigheden dit evenement op vrijdag niet toestaan, op zaterdag 29 augustus gedurende dezelfde tijdsstippen. Dit zoals aangegeven op de bij dit besluit behorende tekening.</text:p>
            <text:p text:style-name="common-al"/>
            <text:p text:style-name="common-al">2. Door middel van het plaatsen van het bord D02 (gebod voor alle bestuurders het bord voorbij te gaan aan de zijde die de pijl aangeeft) een verplichte rijrichting aan te geven voor bestuurders op de Schakelweg richting Looierstraat én op de Kloosterweg ter hoogte van de noordelijke aansluiting van de CBS-weg richting Spoorsingel op vrijdag 28 augustus 2026 van 19.00 uur tot 22.00 uur of, indien de weersomstandigheden dit evenement op vrijdag niet toestaan, op zaterdag 29 augustus gedurende dezelfde tijdsstippen. Dit zoals aangegeven op de bij dit besluit behorende tekening.</text:p>
            <text:p text:style-name="common-al"/>
            <text:p text:style-name="common-al">3. Door middel van het plaatsen van het bord F1 (verbod voor motorvoertuigen om elkaar onderling in te halen) een inhaalverbod in te stellen op de Kloosterweg ter hoogte van de noordelijke aansluiting van de CBS-weg richting CBS-weg op vrijdag 28 augustus 2026 van 19.00 uur tot 22.00 uur of, indien de weersomstandigheden dit evenement op vrijdag niet toestaan, op zaterdag 29 augustus gedurende dezelfde tijdsstippen. Dit zoals aangegeven op de bij dit besluit behorende tekening.</text:p>
            <text:p text:style-name="common-al"/>
            <text:p text:style-name="common-al">4) Door middel van de plaatsing van het bord C01 (gesloten in beide richtingen voor voertuigen, ruiters en geleiders van rij- of trekdieren of vee) zoals genoemd in bijlage 1 van het Reglement Verkeersregels en Verkeerstekens 1990 op afzethekken in de Looierstraat ter hoogte van de Homerusstraat, in de Homerusstraat ter hoogte van de Looierstraat, in de Homerusstraat ter hoogte van Apollolaan, op het Burg. van Grunsvenplein ter hoogte van de Geerstraat én op Schakelweg ter hoogte van de Geerstraat de betreffende wegen af te sluiten voor alle bestuurders op vrijdag 28 augustus 2026 gedurende de momenten dat stoet 1 voorbijtrekt of, indien de weersomstandigheden dit evenement op vrijdag niet toestaan, op zaterdag 29 augustus gedurende dezelfde momenten. Dit zoals aangegeven op de bij dit besluit behorende tekening.</text:p>
            <text:p text:style-name="common-al"/>
            <text:p text:style-name="common-al">5) Door middel van het plaatsen van het bord D02 (gebod voor alle bestuurders het bord voorbij te gaan aan de zijde die de pijl aangeeft) een verplichte rijrichting aan te geven voor bestuurders op de Looierstraat richting Homerusstraat ter hoogte van aansluiting met de Homerusstraat op vrijdag 28 augustus 2026 van 19.00 uur tot 22.00 uur gedurende de momenten dat stoet 1 voorbijtrekt (tussen 19.30 uur en 20.30 uur) of, indien de weersomstandigheden dit evenement op vrijdag niet toestaan, op zaterdag 29 augustus gedurende dezelfde momenten. Dit zoals aangegeven op de bij dit besluit behorende tekening.</text:p>
            <text:p text:style-name="common-al"/>
            <text:p text:style-name="common-al">6) Door middel van de plaatsing van het bord C01 (gesloten in beide richtingen voor voertuigen, ruiters en geleiders van rij- of trekdieren of vee) zoals genoemd in bijlage 1 van het Reglement Verkeersregels en Verkeerstekens 1990 op afzethekken op de Sittarderweg ter hoogte van de Grasbroekerweg, in de Leo Moonenstraat ter hoogte van de Sittarderweg, in de Aquamarijnhof ter plaatse van de Sittarderweg én op de Huskensweg ter hoogte van de Sittarderweg de betreffende wegen af te sluiten voor alle bestuurders op vrijdag 28 augustus 2026 gedurende de momenten dat stoet 2 voorbijtrekt (tussen 19.30 uur en 20.30 uur) of, indien de weersomstandigheden dit evenement op vrijdag niet toestaan, op zaterdag 29 augustus gedurende dezelfde momenten. Dit zoals aangegeven op de bij dit besluit behorende tekening.</text:p>
            <text:p text:style-name="common-al"/>
            <text:p text:style-name="common-al">7) Door middel van de plaatsing van het bord C01 (gesloten in beide richtingen voor voertuigen, ruiters en geleiders van rij- of trekdieren of vee) zoals genoemd in bijlage 1 van het Reglement Verkeersregels en Verkeerstekens 1990 op afzethekken op de Meezenbroekerweg ter plaatse van de Palemigerboord, in de oude Kerkstraat ter hoogte van de Meezenbroekerweg, op de Vijgenweg ter hoogte van de Meezenbroekerweg, op de L.T.M.-weg ter hoogte van de Meezenbroekerweg én op de Meezenbroekerweg ter hoogte van de Willemstraat, de betreffende wegen af te sluiten voor alle bestuurders op vrijdag 28 augustus 2026 gedurende de momenten dat stoet 3 voorbijtrekt (tussen 19.30 uur en 20.30 uur) of, indien de weersomstandigheden dit evenement op vrijdag niet toestaan, op zaterdag 29 augustus gedurende dezelfde momenten. Dit zoals aangegeven op de bij dit besluit behorende tekening.</text:p>
            <text:p text:style-name="common-al"/>
            <text:p text:style-name="common-al">8) Door middel van de plaatsing van het bord C01 (gesloten in beide richtingen voor voertuigen, ruiters en geleiders van rij- of trekdieren of vee) zoals genoemd in bijlage 1 van het Reglement Verkeersregels en Verkeerstekens 1990 op afzethekken op de Schaesbergerweg ter hoogte van de Glas Mij-weg, op de Schaesbergerweg ter hoogte van de Limaweg, Op de Kloosterkoolhof ter hoogte van de Schaesbergerweg, op de Schaesbergerweg ter hoogte van de Schandelerboord, Op de Spoorsingel ter plaatse van de Schandelerboord, in de Gringelstraat ter hoogte van de Spoorsingel, op de Spoorsingel ter hoogte van de Willemstraat én op de Spoorsingel ter hoogte van de toegang naar het busstation, de betreffende wegen af te sluiten voor alle bestuurders op vrijdag 28 augustus 2026 gedurende de momenten dat stoet 4 voorbijtrekt (tussen 19.30 uur en 20.30 uur) of, indien de weersomstandigheden dit evenement op vrijdag niet toestaan, op zaterdag 29 augustus gedurende dezelfde momenten. Dit zoals aangegeven op de bij dit besluit behorende tekening.</text:p>
            <text:p text:style-name="common-al"/>
            <text:p text:style-name="common-al">Heerlen, 04-08-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last-al">
            <text:span text:style-name="nadrukvet">Cultura Nova 2026 te Heerlen, tijdelijk verkeersmaatregelen/afzetting dd. 01-07-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26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len - Cultura Nova 2026 - Heerlen Centrum</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Heerlen 2026</meta:user-defined>
    <meta:user-defined meta:name="OVERHEIDop.verkeersbordcode">C1</meta:user-defined>
    <meta:user-defined meta:name="OVERHEIDop.verkeersbordcode">D2</meta:user-defined>
    <meta:user-defined meta:name="OVERHEIDop.verkeersbordcode">F1</meta:user-defined>
    <dc:language>nl</dc:language>
    <meta:user-defined meta:name="OVERHEIDop.locatietype/OVERHEIDop.gebiedsmarkering">Vlak</meta:user-defined>
    <meta:user-defined meta:name="DC.title">Cultura Nova 2026</meta:user-defined>
    <meta:user-defined meta:name="DCTERMS.W3CDTF/DCTERMS.available">2026-08-12</meta:user-defined>
    <meta:user-defined meta:name="OVERHEIDop.externeBijlage">Verkeersmaatregelen Cultura Nova 2026|exb-2026-28544</meta:user-defined>
    <meta:user-defined meta:name="DCTERMS.W3CDTF/OVERHEIDop.jaargang">2026</meta:user-defined>
    <meta:user-defined meta:name="OVERHEIDop.publicationIssue">382697</meta:user-defined>
    <meta:user-defined meta:name="OVERHEIDop.GmbID/DC.identifier">gmb-2026-382697</meta:user-defined>
    <meta:user-defined meta:name="OVERHEIDop.versieInformatie"/>
  </office:meta>
</office:document-meta>
</file>