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chinkelhavenkade 6 1075V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kozijnen in de achtergevel (aan de Amstelveenseweg) op de eerste verdieping.</text:p>
            <text:p text:style-name="common-al">Zaakadres: Schinkelhavenkade 6 1075VS Amsterdam</text:p>
            <text:p text:style-name="common-al">Datum ontvangst: 08-06-2026</text:p>
            <text:p text:style-name="common-al">Zaaknummer: Z2026-024770</text:p>
            <text:p text:style-name="common-al">DSO-nummer: 2026060800460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69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9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9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4770</meta:user-defined>
    <meta:user-defined meta:name="DCTERMS.abstract">vervangen van kozijnen in de gevel aan de Amstelveenseweg op de eerste verdiep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Schinkelhavenkade 6 1075VS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693</meta:user-defined>
    <meta:user-defined meta:name="OVERHEIDop.GmbID/DC.identifier">gmb-2026-382693</meta:user-defined>
    <meta:user-defined meta:name="OVERHEIDop.versieInformatie"/>
  </office:meta>
</office:document-meta>
</file>