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Radboud Introfestival 22 augustus 2026 - Park Brakkenstein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Evenementenvergunning (Park Brakkenstei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0682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2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0682/56d62116-6db9-417a-8ef9-61551c1a2354.pdf" xlink:type="simple">https://besluitenapv.nijmegen.nl/ZD2600080682/56d62116-6db9-417a-8ef9-61551c1a2354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6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Radboud Introfestival 22 augustus 2026 - Park Brakkenstein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91</meta:user-defined>
    <meta:user-defined meta:name="OVERHEIDop.GmbID/DC.identifier">gmb-2026-382691</meta:user-defined>
    <meta:user-defined meta:name="OVERHEIDop.versieInformatie"/>
  </office:meta>
</office:document-meta>
</file>