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vergunningsvrij omgevingsvergunning - Weteringkade nabij nummer 20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905661 – 10 augustus 2026</text:p>
            <text:p text:style-name="common-al">Weteringkade nabij nummer 20 Noordwijk | het tijdelijk plaatsen van een hijskraan voor gevelwerkzaamheden </text:p>
            <text:p text:style-name="common-al"/>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269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9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9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905661 </meta:user-defined>
    <meta:user-defined meta:name="DCTERMS.abstract">10 augustus 2026,  het tijdelijk plaatsen van een hijskraan voor gevelwerkzaamheden</meta:user-defined>
    <dc:language>nl</dc:language>
    <meta:user-defined meta:name="OVERHEIDop.locatietype/OVERHEIDop.gebiedsmarkering">Vlak</meta:user-defined>
    <meta:user-defined meta:name="DC.title">Verzonden besluit vergunningsvrij omgevingsvergunning - Weteringkade nabij nummer 20 Noordwijk</meta:user-defined>
    <meta:user-defined meta:name="DCTERMS.W3CDTF/DCTERMS.available">2026-08-18</meta:user-defined>
    <meta:user-defined meta:name="DCTERMS.W3CDTF/OVERHEIDop.jaargang">2026</meta:user-defined>
    <meta:user-defined meta:name="OVERHEIDop.publicationIssue">382690</meta:user-defined>
    <meta:user-defined meta:name="OVERHEIDop.GmbID/DC.identifier">gmb-2026-382690</meta:user-defined>
    <meta:user-defined meta:name="OVERHEIDop.versieInformatie"/>
  </office:meta>
</office:document-meta>
</file>