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oorderstraat 70 1017T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soleren van de voor- en achtergevel en het dak en het realiseren van interne verbouwingen ten behoeve van de woning</text:p>
            <text:p text:style-name="common-al">Besluit: verleend</text:p>
            <text:p text:style-name="common-al">Besluit verzonden op: 27-07-2026</text:p>
            <text:p text:style-name="common-al">Zaakadres: Noorderstraat 70 1017TW Amsterdam</text:p>
            <text:p text:style-name="common-al">Zaaknummer: Z2025-050231</text:p>
            <text:p text:style-name="common-al">DSO-nummer: 20251124021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5-050231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68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0231</meta:user-defined>
    <meta:user-defined meta:name="DCTERMS.abstract">isoleren van de voor- en achtergevel en het dak en het realiseren van interne verbouwingen ten behoev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oorderstraat 70 1017TW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87</meta:user-defined>
    <meta:user-defined meta:name="OVERHEIDop.GmbID/DC.identifier">gmb-2026-382687</meta:user-defined>
    <meta:user-defined meta:name="OVERHEIDop.versieInformatie"/>
  </office:meta>
</office:document-meta>
</file>