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pieringweg 3, 4493PX Kamperland - aanvraag omgevingsvergunning voor het realiseren van een minicamp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8 augustus 2026 een aanvraag ontvangen voor het realiseren van een minicamping op de locatie Spieringweg 3, 4493PX Kamperland. De aanvraag zal worden behandeld volgens de reguliere procedure.</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15</text:p>
            <text:p text:style-name="common-al">
            <text:span text:style-name="nadrukvet">Categorie</text:span>
          </text:p>
            <text:p text:style-name="common-al">Omgevingsvergunning</text:p>
            <text:p text:style-name="common-al">
            <text:span text:style-name="nadrukvet">Locatie</text:span>
          </text:p>
            <text:p text:style-name="common-al">Spieringweg 3, 4493PX Kamperland</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8267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7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7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515</meta:user-defined>
    <meta:user-defined meta:name="DCTERMS.abstract">Spieringweg 3, 4493PX Kamperland - aanvraag omgevingsvergunning voor het realiseren van een minicamping</meta:user-defined>
    <dc:language>nl</dc:language>
    <meta:user-defined meta:name="OVERHEIDop.locatietype/OVERHEIDop.gebiedsmarkering">Vlak</meta:user-defined>
    <meta:user-defined meta:name="DC.title">Spieringweg 3, 4493PX Kamperland - aanvraag omgevingsvergunning voor het realiseren van een minicamping</meta:user-defined>
    <meta:user-defined meta:name="DCTERMS.W3CDTF/DCTERMS.available">2026-08-12</meta:user-defined>
    <meta:user-defined meta:name="DCTERMS.W3CDTF/OVERHEIDop.jaargang">2026</meta:user-defined>
    <meta:user-defined meta:name="OVERHEIDop.publicationIssue">382675</meta:user-defined>
    <meta:user-defined meta:name="OVERHEIDop.GmbID/DC.identifier">gmb-2026-382675</meta:user-defined>
    <meta:user-defined meta:name="OVERHEIDop.versieInformatie"/>
  </office:meta>
</office:document-meta>
</file>