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gewijzigde vaststelling bestemmingsplan ‘Wormerweg 27, Westbeemster’ </text:p>
      <text:section text:name="zakelijke-mededeling_id1-3-2" text:style-name="zakelijke-mededeling">
        <text:section text:name="zakelijke-mededeling-tekst_id1-3-2-1" text:style-name="zakelijke-mededeling-tekst">
          <text:section text:name="tekst_id1-3-2-1-1" text:style-name="tekst">
            <text:p text:style-name="common-al">De gemeenteraad van Purmerend heeft op 29 juni 2023 het bestemmingsplan ‘Wormerweg 27, Westbeemster’ vastgesteld. Tegen dit besluit is door een aantal partijen beroep aangetekend. Tevens is verzocht om een voorlopige voorziening, die door de Afdeling bestuursrechtspraak van de Raad van State (hierna: de Afdeling) vervolgens is getroffen. Deze voorlopige voorziening is aanleiding geweest om het bestemmingsplan op 29 februari 2024 gewijzigd vast te stellen. Het beroep van de genoemde partijen was van rechtswege ook gericht tegen dit wijzigingsbesluit. Zij hebben opnieuw om een voorlopige voorziening gevraagd, die door de Afdeling is toegewezen. Het bestemmingsplan is geheel geschorst. Het voorlopige oordeel van de Afdeling is aanleiding geweest om het bestemmingsplan opnieuw gewijzigd vast te stellen. </text:p>
            <text:p text:style-name="common-al">Met een besluit van 23 juni 2026 heeft de gemeenteraad van Purmerend het bestemmingsplan “Wormerweg 27, Westbeemster” gewijzigd vastgesteld, op grond van artikel 6:19 Awb. Het besluit vervangt het besluit van 29 februari 2024. </text:p>
            <text:p text:style-name="common-al">
            <text:span text:style-name="nadrukvet">Zakelijke inhoud</text:span>
          </text:p>
            <text:p text:style-name="common-al">Het gewijzigd vastgestelde bestemmingsplan behelst het verwijderen van het nog niet bebouwde gedeelte aan de voorzijde van het bouwvlak en een uitbreiding aan de achterzijde van het bouwvlak ten behoeve van de realisatie van een werktuigenberging voor de opslag van landbouwmachines en agrarische (oogst)producten en drie sleufsilo's voor de opslag van ruwvoer op het perceel Wormerweg 27, Westbeemster. Ten behoeve van het plan is geen exploitatieplan vastgesteld.</text:p>
            <text:p text:style-name="common-al">
            <text:span text:style-name="nadrukvet">Terinzagelegging</text:span>
          </text:p>
            <text:p text:style-name="common-al">Het bestemmingsplan ligt met ingang van <text:span text:style-name="nadrukvet">17 augustus 2026 tot en met 28 september 2026</text:span> ter inzage en is te raadplegen via de landelijke voorziening <text:a xlink:href="https://omgevingswet.overheid.nl/regels-op-de-kaart/" xlink:type="simple">https://omgevingswet.overheid.nl/regels-op-de-kaart/</text:a> (ID-code: NL.IMRO.0439.BPWormerweg27-VA03). U kunt deze ook opvragen bij mevr. H. Veltmeijer via telefoonnummer 0299-452452. De stukken worden u dan toegezonden. </text:p>
            <text:p text:style-name="common-al">
            <text:span text:style-name="nadrukvet">Rechtsbescherming</text:span>
          </text:p>
            <text:p text:style-name="common-al">Tegen het bestemmingsplan is al beroep ingediend door eerdergenoemde partijen. Op grond van artikel 6:19 Awb heeft dit beroep van rechtswege mede betrekking op het besluit tot gewijzigde vaststelling van het bestemmingsplan d.d. 23 juni 2026. Overige belanghebbenden kunnen beroep instellen tegen het besluit tot gewijzigde vaststelling van het bestemmingsplan, voor zover zij door dat besluit t.o.v. het eerder vastgestelde bestemmingsplan in een nadeligere positie komen ter verkeren. Gedurende bovengenoemde termijn van zes weken kan beroep worden ingesteld bij de Afdeling bestuursrechtspraak van de Raad van State, postbus 20019, 2500 EA Den Haag. Ook kunt u digitaal beroep instellen bij genoemd beroepsorgaan via <text:a xlink:href="https://loket.raadvanstate.nl/digitaal-loket" xlink:type="simple">https://loket.raadvanstate.nl/digitaal-loket</text:a>. Daarvoor moet u beschikken over een elektronische handtekening (DigiD). Kijk op de genoemde site voor de precieze voorwaarden.</text:p>
            <text:p text:style-name="common-al">
            <text:span text:style-name="nadrukvet">Verzoek om voorlopige voorziening</text:span>
          </text:p>
            <text:p text:style-name="common-al">Het van rechtswege ingediende of het in te dienen beroep heeft geen schorsende werking. Om te voorkomen dat het gewijzigde vastgestelde bestemmingsplan in werking treedt, kan worden verzocht om een voorlopige voorziening. Een dergelijk verzoek kunt u alleen doen indien onverwijlde spoed, gelet op de betrokken belangen, dat vereist. Het verzoek om voorlopige voorziening kan worden gericht aan de Voorzitter van de Afdeling bestuursrechtspraak van de Raad van State. Ook hiervoor bent u griffierecht verschuldigd.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26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Purmerend</meta:user-defined>
    <meta:user-defined meta:name="OVERHEID.Informatietype/DC.type">officiële publicatie</meta:user-defined>
    <meta:user-defined meta:name="OVERHEIDop.Rubriek/DC.type">ruimtelijk plan of omgevingsdocument</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imtelijkplan/OVERHEIDop.bekendmakingBetreffendePlan">NL.IMRO.0439.BPWormerweg27-VA03</meta:user-defined>
    <meta:user-defined meta:name="OVERHEIDop.Plansoort/OVERHEIDop.plansoort">bestemmings- of omgevingsplan</meta:user-defined>
    <dc:language>nl</dc:language>
    <meta:user-defined meta:name="OVERHEIDop.locatietype/OVERHEIDop.gebiedsmarkering">Gemeente</meta:user-defined>
    <meta:user-defined meta:name="DC.title">Kennisgeving gewijzigde vaststelling bestemmingsplan ‘Wormerweg 27, Westbeemster’</meta:user-defined>
    <meta:user-defined meta:name="DCTERMS.W3CDTF/DCTERMS.available">2026-08-13</meta:user-defined>
    <meta:user-defined meta:name="DCTERMS.W3CDTF/OVERHEIDop.jaargang">2026</meta:user-defined>
    <meta:user-defined meta:name="OVERHEIDop.publicationIssue">382662</meta:user-defined>
    <meta:user-defined meta:name="OVERHEIDop.GmbID/DC.identifier">gmb-2026-382662</meta:user-defined>
    <meta:user-defined meta:name="OVERHEIDop.versieInformatie"/>
  </office:meta>
</office:document-meta>
</file>