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Cinema at the Beach van 3 tot en met 5 september 2026 - Lentse Plas te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Evenementenvergunning (Lentse Plas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6265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30-07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6265/9ab8da54-775c-4294-8723-971245996733.pdf" xlink:type="simple">https://besluitenapv.nijmegen.nl/ZD2600096265/9ab8da54-775c-4294-8723-97124599673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6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Cinema at the Beach van 3 tot en met 5 september 2026 - Lentse Plas te Len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59</meta:user-defined>
    <meta:user-defined meta:name="OVERHEIDop.GmbID/DC.identifier">gmb-2026-382659</meta:user-defined>
    <meta:user-defined meta:name="OVERHEIDop.versieInformatie"/>
  </office:meta>
</office:document-meta>
</file>