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nterpleinPuttershoekidb622ef3-8a35-4d38-8372-10851694885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Winterplein Puttershoek</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tegenover de woning Winterplein 16 in Puttershoek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op het parkeerterrein tegen over de woning Winterplein 16 in Puttershoek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0-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4.1mm"><draw:image xlink:href="Pictures/WinterpleinPuttershoekidb622ef3-8a35-4d38-8372-108516948855.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26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Winterplein Putters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Winterplein Puttershoek</meta:user-defined>
    <meta:user-defined meta:name="DCTERMS.W3CDTF/DCTERMS.available">2026-08-12</meta:user-defined>
    <meta:user-defined meta:name="DCTERMS.W3CDTF/OVERHEIDop.jaargang">2026</meta:user-defined>
    <meta:user-defined meta:name="OVERHEIDop.publicationIssue">382657</meta:user-defined>
    <meta:user-defined meta:name="OVERHEIDop.GmbID/DC.identifier">gmb-2026-382657</meta:user-defined>
    <meta:user-defined meta:name="OVERHEIDop.versieInformatie"/>
  </office:meta>
</office:document-meta>
</file>