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nabij Provinciale weg en Edama,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7 augustus 2026 een aanvraag ontvangen voor het plaatsen van aanduiding borden  op de locatie nabij Provinciale weg en Edama, Uithuiz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26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35</meta:user-defined>
    <meta:user-defined meta:name="DCTERMS.abstract">het plaatsen van aanduiding borden , nabij Provinciale weg en Edama, Uithuizen (7 augustus 2026)</meta:user-defined>
    <dc:language>nl</dc:language>
    <meta:user-defined meta:name="OVERHEIDop.locatietype/OVERHEIDop.gebiedsmarkering">Vlak</meta:user-defined>
    <meta:user-defined meta:name="DC.title">Ontvangst aanvraag omgevingsvergunning, nabij Provinciale weg en Edama, Uithuiz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50</meta:user-defined>
    <meta:user-defined meta:name="OVERHEIDop.GmbID/DC.identifier">gmb-2026-382650</meta:user-defined>
    <meta:user-defined meta:name="OVERHEIDop.versieInformatie"/>
  </office:meta>
</office:document-meta>
</file>