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3-20">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7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3-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5-11-1-1">
      <style:table-column-properties/>
    </style:style>
    <style:style style:family="table-column" style:parent-style-name="colspec" style:name="id1-3-2-5-11-1-2">
      <style:table-column-properties/>
    </style:style>
    <text:list-style style:name="id1-3-2-5-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5-23-1-1">
      <style:table-column-properties/>
    </style:style>
    <style:style style:family="table-column" style:parent-style-name="colspec" style:name="id1-3-2-5-23-1-2">
      <style:table-column-properties/>
    </style:style>
    <style:style style:family="table-column" style:parent-style-name="colspec" style:name="id1-3-2-5-28-1-1">
      <style:table-column-properties/>
    </style:style>
    <style:style style:family="table-column" style:parent-style-name="colspec" style:name="id1-3-2-5-28-1-2">
      <style:table-column-properties/>
    </style:style>
    <style:style style:family="table-column" style:parent-style-name="colspec" style:name="id1-3-2-5-33-1-1">
      <style:table-column-properties/>
    </style:style>
    <style:style style:family="table-column" style:parent-style-name="colspec" style:name="id1-3-2-5-33-1-2">
      <style:table-column-properties/>
    </style:style>
    <style:style style:family="table-column" style:parent-style-name="colspec" style:name="id1-3-2-5-38-1-1">
      <style:table-column-properties/>
    </style:style>
    <style:style style:family="table-column" style:parent-style-name="colspec" style:name="id1-3-2-5-38-1-2">
      <style:table-column-properties/>
    </style:style>
    <text:list-style style:name="id1-3-2-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4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3-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4-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4-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4-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4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4-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4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4-6">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4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4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4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44-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44-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style:style style:family="table-column" style:parent-style-name="colspec" style:name="id1-3-2-5-51-1-1">
      <style:table-column-properties/>
    </style:style>
    <style:style style:family="table-column" style:parent-style-name="colspec" style:name="id1-3-2-5-51-1-2">
      <style:table-column-properties/>
    </style:style>
    <text:list-style style:name="id1-3-2-5-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5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5-58-1-1">
      <style:table-column-properties/>
    </style:style>
    <style:style style:family="table-column" style:parent-style-name="colspec" style:name="id1-3-2-5-58-1-2">
      <style:table-column-properties/>
    </style:style>
  </office:automatic-styles>
  <office:body>
    <office:text>
      <text:p text:style-name="new_page_staatscourant"/>
      <text:p text:style-name="single-kop-titel">Beleidsregels aanvraag transportcapaciteit en prioriteit woningbouw- en onderwijsprojecten gemeente Rijssen-Holten 2026</text:p>
      <text:section text:name="regeling_id1-3-2" text:style-name="regeling">
        <text:section text:name="aanhef_id1-3-2-1" text:style-name="aanhef">
          <text:section text:name="preambule_id1-3-2-1-1" text:style-name="preambule">
            <text:p text:style-name="al">Het college van burgemeester en wethouders van de gemeente Rijssen-Holten; gelet op artikel 160, eerste lid, aanhef en onder d, van de Gemeentewet, artikel 4:81, eerste lid van de Algemene wet bestuursrecht, artikel 14 van Boek 3 van het Burgerlijk Wetboek, en de artikelen 7.21 tot en met 7.23, en tabel 3 en 4 van bijlage 3, van de Systeemcode elektriciteit 2026; besluit vast te stellen de volgende beleidsregels:</text:p>
            <text:p text:style-name="al"/>
            <text:p text:style-name="al">
            <text:span text:style-name="nadrukvet">Beleidsregels aanvraag transportcapaciteit en prioriteit woningbouw- en onderwijsprojecten gemeente Rijssen-Holt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college: college van burgemeester en wethouders van de gemeente Rijssen-Holten;</text:p>
              </text:list-item>
              <text:list-item text:style-override="id1-3-2-2-1-3-2">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3">
                <text:number>-</text:number>
                <text:p text:style-name="al">eerstelijns zorgvoorziening: een voorziening voor direct toegankelijke gezondheidszorg, zoals een huisartsenpraktijk, gezondheidscentrum, apotheek, fysiotherapieprakrijk of een vergelijkbare eerstelijns zorgfunctie;</text:p>
              </text:list-item>
              <text:list-item text:style-override="id1-3-2-2-1-3-4">
                <text:number>-</text:number>
                <text:p text:style-name="al">energieplan: een door de projectontwikkelaar opgesteld en door de gemeente geaccepteerd document waarin de energievoorziening van een gebiedsontwikkeling wordt beschreven, waaronder maatregelen voor energiebesparing, duurzame opwekking, energieopslag, piekreductie, slimme energiesturing en beperking van de belasting van het elektriciteitsnet;</text:p>
              </text:list-item>
              <text:list-item text:style-override="id1-3-2-2-1-3-5">
                <text:number>-</text:number>
                <text:p text:style-name="al">exploitatieovereenkomst: een overeenkomst tussen gemeente en projectontwikkelaar waarin afspraken zijn vastgelegd over het verhalen van kosten en uitvoering van maatregelen die verband houden met een ruimtelijke ontwikkeling;</text:p>
              </text:list-item>
              <text:list-item text:style-override="id1-3-2-2-1-3-6">
                <text:number>-</text:number>
                <text:p text:style-name="al">intentieovereenkomst: een overeenkomst tussen gemeente en één of meer partijen waarin de intentie wordt vastgelegd om gezamenlijk de haalbaarheid en verdere uitwerking van een woningbouw- of onderwijsontwikkeling te onderzoeken of voor te bereiden;</text:p>
              </text:list-item>
              <text:list-item text:style-override="id1-3-2-2-1-3-7">
                <text:number>-</text:number>
                <text:p text:style-name="al">netbeheerder: distributiesysteembeheerder als bedoeld in artikel 1.1 van de Energiewet die het distributiesysteem voor elektriciteit beheert in het congestiegebied;</text:p>
              </text:list-item>
              <text:list-item text:style-override="id1-3-2-2-1-3-8">
                <text:number>-</text:number>
                <text:p text:style-name="al">omgevingsvergunning: een besluit van het bevoegd gezag als bedoeld in de Omgevingswet waarmee toestemming wordt verleend voor één of meerdere activiteiten in de leefomgeving; </text:p>
              </text:list-item>
              <text:list-item text:style-override="id1-3-2-2-1-3-9">
                <text:number>-</text:number>
                <text:p text:style-name="al">omgevingsplan: het door de gemeenteraad vastgestelde plan dat regels bevat voor de fysieke leefomgeving binnen het gemeentelijke grondgebied als bedoeld in de Omgevingswet;</text:p>
              </text:list-item>
              <text:list-item text:style-override="id1-3-2-2-1-3-10">
                <text:number>-</text:number>
                <text:p text:style-name="al">ontmoetingsfunctie: een maatschappelijke functie die primair is gericht op het faciliteren van sociale contacten, gemeenschapsvorming en participatie van bewoners in een wijk, buurt of kern;</text:p>
              </text:list-item>
              <text:list-item text:style-override="id1-3-2-2-1-3-11">
                <text:number>-</text:number>
                <text:p text:style-name="al">principeverzoek: een verzoek aan het college om een oordeel te geven over de beleidsmatige en planologische aanvaardbaarheid van een initiatief voordat een formele procedure voor een omgevingsvergunning of wijziging van het omgevingsplan wordt gestart;</text:p>
              </text:list-item>
              <text:list-item text:style-override="id1-3-2-2-1-3-12">
                <text:number>-</text:number>
                <text:p text:style-name="al">project: realisatie van een basisbehoefte, zijnde de functie woonbehoefte of onderwijs als bedoeld in tabel 3 van bijlage 3 van de Systeemcode Elektriciteit 2026; </text:p>
              </text:list-item>
              <text:list-item text:style-override="id1-3-2-2-1-3-13">
                <text:number>-</text:number>
                <text:p text:style-name="al">projectlocatie: locatie waar het project zal worden ontwikkeld; </text:p>
              </text:list-item>
              <text:list-item text:style-override="id1-3-2-2-1-3-14">
                <text:number>-</text:number>
                <text:p text:style-name="al">projectontwikkelaar: een rechtspersoon, stichting, vereniging of natuurlijke persoon die een project realiseert of initieert; </text:p>
              </text:list-item>
              <text:list-item text:style-override="id1-3-2-2-1-3-15">
                <text:number>-</text:number>
                <text:p text:style-name="al">prioriteringsverzoek: verzoek om prioriteit bij de toewijzing van transportcapaciteit als bedoeld in artikel 7.21 van de Systeemcode Elektriciteit 2026;</text:p>
              </text:list-item>
              <text:list-item text:style-override="id1-3-2-2-1-3-16">
                <text:number>-</text:number>
                <text:p text:style-name="al">projectdossier: geheel van documenten ter onderbouwing van een transportverzoek en prioriteringsverzoek;</text:p>
              </text:list-item>
              <text:list-item text:style-override="id1-3-2-2-1-3-17">
                <text:number>-</text:number>
                <text:p text:style-name="al">stedenbouwkundig plan: een door of namens de gemeente vastgesteld plan waarin de ruimtelijke hoofdstructuur van een gebied is uitgewerkt, waaronder de situering van woningen, openbare ruimte, infrastructuur, groen en voorzieningen;</text:p>
              </text:list-item>
              <text:list-item text:style-override="id1-3-2-2-1-3-18">
                <text:number>-</text:number>
                <text:p text:style-name="al">toegelaten instelling: een woningcorporatie als bedoeld in artikel 19 van de Woningwet die door de minister is toegelaten om werkzaamheden in het belang van de volkshuisvesting uit te voeren;</text:p>
              </text:list-item>
              <text:list-item text:style-override="id1-3-2-2-1-3-19">
                <text:number>-</text:number>
                <text:p text:style-name="al">transportcapaciteit: capaciteit voor het transport van elektriciteit op het distributienet;</text:p>
              </text:list-item>
              <text:list-item text:style-override="id1-3-2-2-1-3-20">
                <text:number>-</text:number>
                <text:p text:style-name="al">transportverzoek: verzoek tot het verzorgen van transport van elektriciteit als bedoeld in artikel 3.46, eerste lid, van de Energiewet;</text:p>
              </text:list-item>
              <text:list-item text:style-override="id1-3-2-2-1-3-21">
                <text:number>-</text:number>
                <text:p text:style-name="al">volgordelijst: de door de gemeente vastgestelde rangordelijst van woningbouw- en onderwijsprojecten conform tabel 3 van bijlage 3 Systeemcode Elektriciteit 2026;</text:p>
              </text:list-item>
              <text:list-item text:style-override="id1-3-2-2-1-3-22">
                <text:number>-</text:number>
                <text:p text:style-name="al">woondeal: de tussen het Rijk, provincies, woningmarktregio’s en gemeenten gemaakte afspraken over de realisatie van woningbouw en de invulling van de regionale woonopgave.</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1.</text:number>
                <text:p text:style-name="al">het uitwerken van de gemeentelijke bevoegdheid tot eerder aanvragen van transportcapaciteit en prioritering zoals aan de gemeente toegewezen in de Systeemcode Elektriciteit 2026;</text:p>
              </text:list-item>
              <text:list-item text:style-override="id1-3-2-2-3-3-2">
                <text:number>2.</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3.</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4.</text:number>
                <text:p text:style-name="al">het voorkom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5.</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op mijnoverheid.nl </text:p>
              </text:list-item>
              <text:list-item text:style-override="id1-3-2-2-5-3">
                <text:number>2.</text:number>
                <text:p text:style-name="al">Het in het eerste lid bedoelde verzoek kan worden ingediend tot en met 2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de op de gemeentelijke website aangegeven werkwijze.</text:p>
              </text:list-item>
              <text:list-item text:style-override="id1-3-2-2-6-3">
                <text:number>2.</text:number>
                <text:p text:style-name="al">Een verzoek dat onvolledig is, wordt niet in behandeling genomen. De gemeente stelt de projectontwikkelaar hiervan schriftelijk in kennis en informeert de projectontwikkelaar over de mogelijkheid om het dossier nog aan te vullen vóór de in artikel 5 lid 2 genoemde datum is verstreken.</text:p>
              </text:list-item>
              <text:list-item text:style-override="id1-3-2-2-6-4">
                <text:number>3.</text:number>
                <text:p text:style-name="al">Toewijzing op de volgordelijst is project- en projectlocatiegebonden. Een verkregen toewijzing kan of mag niet overgeheveld naar een ander project of andere projectlocatie. </text:p>
              </text:list-item>
            </text:list>
          </text:section>
          <text:section text:name="artikel_id1-3-2-2-7" text:style-name="artikel">
            <text:p text:style-name="artikel_kop_titel"><text:span text:style-name="artikel_kop_label">Artikel</text:span> <text:span text:style-name="artikel_kop_nr">7.</text:span> Financiële verplichting ten aanzien van netaansluitingen </text:p>
            <text:list text:style-name="id1-3-2-2-7-2">
              <text:list-item text:style-override="id1-3-2-2-7-2">
                <text:number>1.</text:number>
                <text:p text:style-name="al">Indien een projectontwikkelaar een project aandraagt waarvoor een aanvraag voor een netaansluiting of verzwaring van een netaansluiting noodzakelijk is, zijn alle kosten die samenhangen met de aanvraag, reservering en realisatie van de netaansluiting voor rekening van de projectontwikkelaar. </text:p>
              </text:list-item>
              <text:list-item text:style-override="id1-3-2-2-7-3">
                <text:number>2.</text:number>
                <text:p text:style-name="al">De gemeente treedt ten behoeve van de aanvraagprocedure op als aanvrager van transportcapaciteit en prioriteit, maar neemt hiermee geen financiële verplichtingen van de projectontwikkelaar over. </text:p>
              </text:list-item>
              <text:list-item text:style-override="id1-3-2-2-7-4">
                <text:number>3.</text:number>
                <text:p text:style-name="al">Indien de projectontwikkelaar niet bereid of niet in staat is de in dit artikel bedoelde kosten te dragen, kan het college besluiten de aanvraag niet in behandeling te nemen of de prioritering van het project te laten vervallen. </text:p>
              </text:list-item>
            </text:list>
          </text:section>
          <text:section text:name="artikel_id1-3-2-2-8" text:style-name="artikel">
            <text:p text:style-name="artikel_kop_titel"><text:span text:style-name="artikel_kop_label">Artikel</text:span> <text:span text:style-name="artikel_kop_nr">8.</text:span> Opname op de volgordelijst van eigen projecten</text:p>
            <text:list text:style-name="id1-3-2-2-8-2">
              <text:list-item text:style-override="id1-3-2-2-8-2">
                <text:number>1.</text:number>
                <text:p text:style-name="al">De gemeente zorgt voor een volledig projectdossier van een project dat zij initieert of realiseert voor opname op de volgordelijst.</text:p>
              </text:list-item>
              <text:list-item text:style-override="id1-3-2-2-8-3">
                <text:number>2.</text:number>
                <text:p text:style-name="al">Toewijzing op de volgordelijst is project- en projectlocatiegebonden. Een verkregen toewijzing kan of mag niet overgeheveld naar een ander project of andere projectlocatie.</text:p>
              </text:list-item>
            </text:list>
          </text:section>
          <text:section text:name="artikel_id1-3-2-2-9" text:style-name="artikel">
            <text:p text:style-name="artikel_kop_titel"><text:span text:style-name="artikel_kop_label">Artikel</text:span> <text:span text:style-name="artikel_kop_nr">9.</text:span> Rangordebepaling volgordelijst</text:p>
            <text:list text:style-name="id1-3-2-2-9-2">
              <text:list-item text:style-override="id1-3-2-2-9-2">
                <text:number>1.</text:number>
                <text:p text:style-name="al">Het college beoordeelt woningbouw- en onderwijsprojecten aan de hand van het afwegingskader zoals opgenomen in Bijlage 1. </text:p>
              </text:list-item>
              <text:list-item text:style-override="id1-3-2-2-9-3">
                <text:number>2.</text:number>
                <text:p text:style-name="al">Het afwegingskader bevat in ieder geval criteria met betrekking tot: a. de realisatiestatus van het project; b. de volkshuisvestelijke bijdrage van het project; c. de aanwezigheid van maatschappelijke voorzieningen; d. de energie- en netimpact van het project.</text:p>
              </text:list-item>
              <text:list-item text:style-override="id1-3-2-2-9-4">
                <text:number>3.</text:number>
                <text:p text:style-name="al">Aan de in het tweede lid genoemde criteria worden overeenkomstig het afwegingskader punten toegekend. De projecten worden gerangschikt op basis van de behaalde totaalscore.</text:p>
              </text:list-item>
              <text:list-item text:style-override="id1-3-2-2-9-5">
                <text:number>4.</text:number>
                <text:p text:style-name="al">Indien twee of meer projecten dezelfde totaalscore behalen, heeft het project met de hoogste score op het criterium realisatiestatus voorrang. Indien de score op dit criterium eveneens gelijk is, heeft het project met de hoogste score op het criterium volkshuisvestelijke bijdrage voorrang.</text:p>
              </text:list-item>
            </text:list>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 1. </text:number>
                <text:p text:style-name="al">De gemeente motiveert de vastgestelde volgordelijst transparant en toetsbaar door per project de toepassing van de criteria in het afwegingskader en eventuele loting te vermelden.</text:p>
              </text:list-item>
            </text:list>
          </text:section>
          <text:section text:name="artikel_id1-3-2-2-12" text:style-name="artikel">
            <text:p text:style-name="artikel_kop_titel"><text:span text:style-name="artikel_kop_label">Artikel</text:span> <text:span text:style-name="artikel_kop_nr">12.</text:span> Bekendmaking vastgestelde volgordelijst</text:p>
            <text:list text:style-name="id1-3-2-2-12-2">
              <text:list-item text:style-override="id1-3-2-2-12-2">
                <text:number>1.</text:number>
                <text:p text:style-name="al">De gemeente publiceert de vastgestelde volgordelijst op overheid.nl. </text:p>
              </text:list-item>
            </text:list>
          </text:section>
          <text:section text:name="artikel_id1-3-2-2-13" text:style-name="artikel">
            <text:p text:style-name="artikel_kop_titel"><text:span text:style-name="artikel_kop_label">Artikel</text:span> <text:span text:style-name="artikel_kop_nr">13</text:span> Rechtsbescherming en voorgenomen volgordelijst </text:p>
            <text:list text:style-name="id1-3-2-2-13-2">
              <text:list-item text:style-override="id1-3-2-2-13-2">
                <text:number>1.</text:number>
                <text:p text:style-name="al">Het college maakt eerst een voorgenomen volgordelijst bekend. </text:p>
              </text:list-item>
              <text:list-item text:style-override="id1-3-2-2-13-3">
                <text:number>2.</text:number>
                <text:p text:style-name="al">Een projectontwikkelaar die zich niet kan verenigen met zijn positie op de voorgenomen volgordelijst of met de afwijzing van zijn verzoek tot plaatsing daarop, kan binnen acht werkdagen na bekendmaking schriftelijk een zienswijze indienen. </text:p>
              </text:list-item>
              <text:list-item text:style-override="id1-3-2-2-13-4">
                <text:number>3.</text:number>
                <text:p text:style-name="al">Gedurende dezelfde termijn kan de projectontwikkelaar desgewenst een voorlopige voorziening vragen bij de bevoegde burgerlijke rechter. </text:p>
              </text:list-item>
              <text:list-item text:style-override="id1-3-2-2-13-5">
                <text:number>4.</text:number>
                <text:p text:style-name="al">Na afloop van de termijn beoordeelt het college de ontvangen zienswijzen en stelt de definitieve volgordelijst vast als bedoeld in artikel 12 van deze beleidsregels. </text:p>
              </text:list-item>
              <text:list-item text:style-override="id1-3-2-2-13-6">
                <text:number>5.</text:number>
                <text:p text:style-name="al">Door indiening van een verzoek als bedoeld in artikel 6 stemt de projectontwikkelaar ermee in dat bezwaren tegen de voorgenomen volgordelijst in beginsel binnen de in het tweede lid genoemde termijn aan de gemeente kenbaar worden gemaakt en, indien gewenst, aan de bevoegde burgerlijke rechter worden voorgelegd, zodat geschillen zoveel mogelijk vóór vaststelling van de definitieve volgordelijst kunnen worden beslecht. </text:p>
              </text:list-item>
              <text:list-item text:style-override="id1-3-2-2-13-7">
                <text:number>6.</text:number>
                <text:p text:style-name="al">Tegen de definitieve volgordelijst staat geen bezwaar of beroep open op grond van de Algemene wet bestuursrecht. </text:p>
              </text:list-item>
            </text:list>
          </text:section>
          <text:section text:name="artikel_id1-3-2-2-14" text:style-name="artikel">
            <text:p text:style-name="artikel_kop_titel"><text:span text:style-name="artikel_kop_label">Artikel</text:span> <text:span text:style-name="artikel_kop_nr">14.</text:span> Inwerkingtreding</text:p>
            <text:p text:style-name="al">Deze beleidsregels treden in werking op de dag na bekendmaking.</text:p>
          </text:section>
          <text:section text:name="artikel_id1-3-2-2-15" text:style-name="artikel">
            <text:p text:style-name="artikel_kop_titel"><text:span text:style-name="artikel_kop_label">Artikel</text:span> <text:span text:style-name="artikel_kop_nr">15.</text:span> Citeertitel</text:p>
            <text:p text:style-name="al">Deze beleidsregels worden aangehaald als de: Beleidsregels aanvraag prioriteit transportcapaciteit woningbouw- en onderwijsprojecten gemeente Rijssen-Holten 2026.</text:p>
          </text:section>
        </text:section>
        <text:section text:name="regeling-sluiting_id1-3-2-3" text:style-name="regeling-sluiting">
          <text:section text:name="ondertekening_id1-3-2-3-1">
            <text:p><text:span text:style-name="functie">Aldus vastgesteld in de vergadering van 3 augustus 2026.</text:span></text:p>
          </text:section>
          <text:section text:name="ondertekening_id1-3-2-3-2">
            <text:p><text:span text:style-name="functie"/></text:p>
            <text:p><text:span text:style-name="functie">H.G. Tukker </text:span></text:p>
            <text:p><text:span text:style-name="functie">Secretaris, </text:span></text:p>
          </text:section>
          <text:section text:name="ondertekening_id1-3-2-3-3">
            <text:p><text:span text:style-name="functie"/></text:p>
            <text:p><text:span text:style-name="functie">J.C.R. van Houdt </text:span></text:p>
            <text:p><text:span text:style-name="functie">Burgemeester </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eleidsregels aanvraag transportcapaciteit en prioriteit woningbouw- en onderwijsprojecten gemeente Rijssen-Holten 2026 </text:p>
          <text:p text:style-name="al">
          <text:span text:style-name="nadrukvet">Toelichting bij het besluit van het college van burgemeester en wethouders van de gemeente Rijssen-Holten tot vaststelling van de Beleidsregels aanvraag transportcapaciteit en prioriteit woningbouw- en onderwijsprojecten gemeente Rijssen-Holten 2026.</text:span>
        </text:p>
          <text:p text:style-name="al"/>
          <text:p text:style-name="al">
          <text:span text:style-name="nadrukvet">Algemeen</text:span>
        </text:p>
          <text:p text:style-name="al"/>
          <text:p text:style-name="al">
          <text:span text:style-name="nadrukcur">Inleiding</text:span>
        </text:p>
          <text:p text:style-name="al">Met deze beleidsregels geeft de gemeente Rijssen-Holten invulling aan de wijze waarop zij omgaat met haar op grond van de Systeemcode Elektriciteit 2026 en de Energiewet bestaande bevoegdheid om transportcapaciteitsverzoeken en prioriteringsverzoeken in te dienen voor de functies woon- en onderwijs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projecten heeft dit concrete gevolgen. Projecten die planologisch gereed zijn, komen niet van de grond door een gebrek aan beschikbare aansluitingen. In veel regio’s dreigen projecten vertraging op te lopen of te stranden. </text:p>
          <text:p text:style-name="al"/>
          <text:p text:style-name="al">De Autoriteit Consument en Markt (ACM) heeft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5">
            <text:list-item text:style-override="id1-3-2-4-15-1">
              <text:number>1.</text:number>
              <text:p text:style-name="al">Netcongestieverzachters — partijen die direct bijdragen aan het vergroten van de beschikbare netcapaciteit;</text:p>
            </text:list-item>
            <text:list-item text:style-override="id1-3-2-4-15-2">
              <text:number>2.</text:number>
              <text:p text:style-name="al">Veiligheid — partijen waarvan het niet aansluiten een directe bedreiging vormt voor de nationale veiligheid of volksgezondheid;</text:p>
            </text:list-item>
            <text:list-item text:style-override="id1-3-2-4-15-3">
              <text:number>3.</text:number>
              <text:p text:style-name="al">Basisbehoeften — partijen die voorzien in een eerste levensbehoefte, waaronder de woon- en onderwijsfuncties.</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woningbouw en onderwijs,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Gemeenten zijn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transportcapaciteit voor woningbouw- en onderwijsprojecten op een transparante, objectieve en niet-discriminatoire wijze in te richten. </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n woonbehoefte en onderwijs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text:p>
          <text:p text:style-name="al"/>
          <text:p text:style-name="al">
          <text:span text:style-name="nadrukcur">Uitwerking</text:span>
        </text:p>
          <text:p text:style-name="al">De beleidsregels hebben tot doel uitwerking te geven aan deze plichten. Zo dragen deze beleidsregels bij aan de realisatie van woningen en onderwijs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volgordelijst te zetten met het oog op het doen van een transportverzoek en prioriteringsverzoek wordt verwacht dan hij daartoe de noodzakelijke informatie aanlevert. </text:p>
          <text:p text:style-name="al"/>
          <text:p text:style-name="al">
          <text:span text:style-name="nadrukondlijn">Aanvraag transportcapaciteit</text:span>
        </text:p>
          <text:p text:style-name="al">Een volledig projectdossier bevat voor het onderdeel transportcapaciteit ten minste:</text:p>
          <text:list text:style-name="id1-3-2-4-73">
            <text:list-item text:style-override="id1-3-2-4-73-1">
              <text:number>a.</text:number>
              <text:p text:style-name="al">naam, contactgegevens en rechtsvorm van de gemeente, dan wel naam, contactgegevens en rechtsvorm van de projectontwikkelaar;</text:p>
            </text:list-item>
            <text:list-item text:style-override="id1-3-2-4-73-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73-3">
              <text:number>c.</text:number>
              <text:p text:style-name="al">het verwachte totale aantal en type woningen (sociaal, midden huur, koop);</text:p>
            </text:list-item>
            <text:list-item text:style-override="id1-3-2-4-73-4">
              <text:number>d.</text:number>
              <text:p text:style-name="al">de verwachte elektrische belasting van het project, omvattende:</text:p>
              <text:list text:style-name="id1-3-2-4-73-4-3">
                <text:list-item text:style-override="id1-3-2-4-73-4-3-1">
                  <text:number>1.</text:number>
                  <text:p text:style-name="al">het aantal en de grootte (doorlaatwaarde) van de benodigde aansluitingen, uitgesplitst naar wooneenheden, collectieve voorzieningen en onlosmakelijk verbonden activiteiten;</text:p>
                </text:list-item>
                <text:list-item text:style-override="id1-3-2-4-73-4-3-2">
                  <text:number>2.</text:number>
                  <text:p text:style-name="al">de op planniveau gehanteerde wijze van verwarmen, als meest bepalende factor in de netbelasting;</text:p>
                </text:list-item>
                <text:list-item text:style-override="id1-3-2-4-73-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78">
            <text:list-item text:style-override="id1-3-2-4-78-1">
              <text:number>1.</text:number>
              <text:p text:style-name="al">Bestuursverklaring (zie artikel 8);</text:p>
            </text:list-item>
            <text:list-item text:style-override="id1-3-2-4-78-2">
              <text:number>2.</text:number>
              <text:p text:style-name="al">Een Exploitatie overeenkomst tussen gemeente–ontwikkelaar (primair) óf een vastgesteld omgevingsplan (fallback);</text:p>
            </text:list-item>
            <text:list-item text:style-override="id1-3-2-4-78-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80">
            <text:list-item text:style-override="id1-3-2-4-80-1">
              <text:number>1.</text:number>
              <text:p text:style-name="al">Bestuursverklaring (zie artikel 8);</text:p>
            </text:list-item>
            <text:list-item text:style-override="id1-3-2-4-80-2">
              <text:number>2.</text:number>
              <text:p text:style-name="al">Overeenkomst over collectieve woonvorm (primair) óf vastgesteld omgevingsplan (fallback).</text:p>
            </text:list-item>
          </text:list>
          <text:p text:style-name="al">Onderwijs – primair onderwijs </text:p>
          <text:list text:style-name="id1-3-2-4-82">
            <text:list-item text:style-override="id1-3-2-4-82-1">
              <text:number>1.</text:number>
              <text:p text:style-name="al">Bestuursverklaring (zie artikel 8) </text:p>
            </text:list-item>
            <text:list-item text:style-override="id1-3-2-4-82-2">
              <text:number>2.</text:number>
              <text:p text:style-name="al">Uittreksel van het handelsregister van de Kamer van Koophandel (ontwikkelaar)</text:p>
            </text:list-item>
            <text:list-item text:style-override="id1-3-2-4-82-3">
              <text:number>3.</text:number>
              <text:p text:style-name="al">Afschrift van een document waaruit blijkt dat de verzoekende partij is geregistreerd als erkende instelling (ontwikkelaar) of een afschrift van het Integraal Huisvestingsplan of omgevingsplan (gemeente)</text:p>
            </text:list-item>
          </text:list>
          <text:p text:style-name="al">Onderwijs – voortgezet onderwijs </text:p>
          <text:list text:style-name="id1-3-2-4-84">
            <text:list-item text:style-override="id1-3-2-4-84-1">
              <text:number>1.</text:number>
              <text:p text:style-name="al">Bestuursverklaring (zie artikel 8)</text:p>
            </text:list-item>
            <text:list-item text:style-override="id1-3-2-4-84-2">
              <text:number>2.</text:number>
              <text:p text:style-name="al">Uittreksel van het handelsregister van de Kamer van Koophandel (ontwikkelaar) </text:p>
            </text:list-item>
            <text:list-item text:style-override="id1-3-2-4-84-3">
              <text:number>3.</text:number>
              <text:p text:style-name="al">Afschrift van een document waaruit blijkt dat de verzoekende partij is geregistreerd als een erkende instelling (ontwikkelaar) of een afschrift van het Integraal Huisvestingsplan of omgevingsplan</text:p>
            </text:list-item>
          </text:list>
          <text:p text:style-name="al">Verder is van belang:</text:p>
          <text:list text:style-name="id1-3-2-4-86">
            <text:list-item text:style-override="id1-3-2-4-86-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86-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86-3">
              <text:number>3.</text:number>
              <text:p text:style-name="al">Een verklaring dat het gaat om een inspanningsverplichting van de gemeente tot het aanvragen van transportcapaciteit en prioriteit niet een resultaatsverplichting; </text:p>
            </text:list-item>
            <text:list-item text:style-override="id1-3-2-4-86-4">
              <text:number>4.</text:number>
              <text:p text:style-name="al">Een verklaring dat de projectontwikkelaar instemt met de door in artikel 7 beschreven financiële verplichtingen; en</text:p>
            </text:list-item>
            <text:list-item text:style-override="id1-3-2-4-86-5">
              <text:number>5.</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Projectontwikkelaars met een concreet plan voor het realiseren van woon- of onderwijsprojecten kunnen hun plan aanmelden bij de gemeente via een vooraanmelding. Dit kan via het <text:a xlink:href="mailto:duurzaam@rijssen-holten.nl" xlink:type="simple"><text:span text:style-name="nadrukondlijn">duurzaam@rijssen-holten.nl</text:span></text:a>. Na de vooraanmelding ontvangt de projectontwikkelaar een digitale vragenlijst waar alle gevraagde gegevens op kunnen worden ingevuld. Dit sluit aan bij de systematiek van de Wet modernisering elektronisch bestuurlijk verkeer. </text:p>
          <text:p text:style-name="al"/>
          <text:p text:style-name="al">Een verzoek dat onvolledig is wordt niet in behandeling genomen.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het prioriteringsverzoek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afweg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beschrijft de werkwijze van prioriteren aan de hand van het opgestelde afwegingskader, zoals opgenomen in bijlage 1. </text:p>
          <text:p text:style-name="al"/>
          <text:p text:style-name="al">
          <text:span text:style-name="nadrukcur">Stap 1 – Voorwaardelijke criteria </text:span>
        </text:p>
          <text:p text:style-name="al">Projecten worden getoetst aan de eisen voor het indienen van een compleet project zoals beschreven in artikel 6, 7 en 8 van de beleidsregels. Hierbij is een volledig projectdossier beschikbaar en, indien van toepassing, een schriftelijke verklaring van de projectontwikkelaar over het voldoen aan de financiële verplichting ten aanzien van de netaansluiting. Wanneer deze informatie op de in artikel 5, tweede lid genoemde datum niet bij de gemeente aangeleverd is, zal dat project niet worden meegenomen in de vervolgstappen voor rangschikking. </text:p>
          <text:p text:style-name="al"/>
          <text:p text:style-name="al">
          <text:span text:style-name="nadrukcur">Stap 2 – Rangschikking op start bouwjaar</text:span>
        </text:p>
          <text:p text:style-name="al">Van 1 tot en met 23 oktober 2026 geldt dat gemeenten eenmalig hun aanvragen gecoördineerd kunnen indienen. Dit gaat in tijdsblokken op basis van het startbouwjaar, omdat dit in de praktijk de meest gangbare datum is voor het moment waarop netcapaciteit wordt aangevraagd en nodig is. </text:p>
          <text:p text:style-name="al"/>
          <text:p text:style-name="al">
          <text:span text:style-name="nadrukcur">Stap 3 – prioriteringsscore </text:span>
        </text:p>
          <text:p text:style-name="al">Wanneer binnen een tijdsblok meer woningbouw- en onderwijsprojecten worden aangemeld is een nadere rangordebepaling noodzakelijk. Het afwegingskader heeft als doel om op een objectieve, transparante en reproduceerbare wijze te bepalen welke projecten het eerst voor indiening bij de netbeheerder in aanmerking komen.</text:p>
          <text:p text:style-name="al"/>
          <text:p text:style-name="al">Het afwegingskader kent vier criteria:</text:p>
          <text:list text:style-name="id1-3-2-4-111">
            <text:list-item text:style-override="id1-3-2-4-111-1">
              <text:number>1.</text:number>
              <text:p text:style-name="al">Realisatiestatus;</text:p>
            </text:list-item>
            <text:list-item text:style-override="id1-3-2-4-111-2">
              <text:number>2.</text:number>
              <text:p text:style-name="al">Volkshuisvestelijke bijdrage;</text:p>
            </text:list-item>
            <text:list-item text:style-override="id1-3-2-4-111-3">
              <text:number>3.</text:number>
              <text:p text:style-name="al">Maatschappelijke voorzieningen;</text:p>
            </text:list-item>
            <text:list-item text:style-override="id1-3-2-4-111-4">
              <text:number>4.</text:number>
              <text:p text:style-name="al">Energie- en netimpact.</text:p>
            </text:list-item>
          </text:list>
          <text:p text:style-name="al">De criteria zijn zo gekozen dat enerzijds prioriteit wordt gegeven aan projecten die op korte termijn realiseerbaar zijn en anderzijds aan projecten die een belangrijke bijdrage leveren aan gemeentelijke beleidsdoelen op het gebied van woningbouw, leefbaarheid en energietransitie.</text:p>
          <text:p text:style-name="al">Wanneer twee projecten een gelijke totaalscore behalen, krijgt het project met de hoogste score op het criterium Realisatiestatus voorrang. Hiermee wordt prioriteit gegeven aan projecten met de grootste kans op daadwerkelijke en tijdige realisatie. Indien ook deze score gelijk is, is de score op het criterium Volkshuisvestelijke bijdrage doorslaggevend.</text:p>
          <text:p text:style-name="al"/>
          <text:p text:style-name="al">
          <text:span text:style-name="nadrukondlijn">A. Realisatiestatus</text:span>
        </text:p>
          <text:p text:style-name="al">Het criterium realisatiestatus beoordeelt hoe ver een woningbouw- of onderwijsproject is gevorderd in het planologische, juridische en organisatorische proces. De beschikbaarheid van netcapaciteit is schaars. Om te voorkomen dat capaciteit wordt gereserveerd voor plannen die mogelijk niet tot uitvoering komen, wordt voorrang gegeven aan projecten waarvan de haalbaarheid en uitvoerbaarheid al in belangrijke mate zijn aangetoond.</text:p>
          <text:p text:style-name="al"/>
          <text:p text:style-name="al">Naarmate een project verder is gevorderd, zijn de risico's op vertraging, wijziging of uitval kleiner. Om die reden worden projecten met een verleende omgevingsvergunning het hoogst gewaardeerd. Ook projecten waarvoor een omgevingsplanprocedure is gestart of waarvoor bindende afspraken met de gemeente zijn gemaakt, ontvangen een hogere score dan projecten die zich nog in de initiatief- of verkenningsfase bevinden.</text:p>
          <text:p text:style-name="al"/>
          <text:p text:style-name="al">De toegekende punten weerspiegelen daarmee de verwachte realisatiezekerheid van een project.</text:p>
          <text:p text:style-name="al"/>
          <text:p text:style-name="al">
          <text:span text:style-name="nadrukondlijn">B. Volkshuisvestelijke bijdrage</text:span>
        </text:p>
          <text:p text:style-name="al">Met dit criterium wordt beoordeeld in hoeverre een woningbouwproject bijdraagt aan de gemeentelijke en regionale woningbouwopgave. Projecten die zijn opgenomen in de Woondeal maken onderdeel uit van regionale en nationale afspraken over de realisatie van woningen. Deze projecten dragen direct bij aan de afgesproken woningbouwproductie en ontvangen daarom extra punten. Daarnaast wordt een aanvullende waardering toegekend aan projecten waarbij een toegelaten instelling (woningcorporatie) betrokken is. Woningcorporaties spelen een belangrijke rol bij de realisatie van betaalbare huurwoningen en het huisvesten van doelgroepen waarvoor de woningmarkt onvoldoende aanbod biedt.</text:p>
          <text:p text:style-name="al"/>
          <text:p text:style-name="al">Het criterium stimuleert daarmee ontwikkelingen die bijdragen aan een evenwichtige woningvoorraad en de uitvoering van de gemeentelijke woonopgave.</text:p>
          <text:p text:style-name="al"/>
          <text:p text:style-name="al">
          <text:span text:style-name="nadrukondlijn">C. Maatschappelijke voorzieningen</text:span>
        </text:p>
          <text:p text:style-name="al">Nieuwe woningbouwprojecten hebben invloed op de leefomgeving en de vraag naar voorzieningen. Dit criterium beoordeelt daarom in welke mate een ontwikkeling bijdraagt aan een complete en leefbare woonomgeving. Onder maatschappelijke voorzieningen worden functies verstaan die de dagelijkse leefbaarheid, gezondheid en sociale cohesie ondersteunen, zoals onderwijsvoorzieningen, eerstelijns zorgvoorzieningen en ontmoetings- of wijkvoorzieningen.</text:p>
          <text:p text:style-name="al"/>
          <text:p text:style-name="al">Omdat dergelijke voorzieningen vaak een structurele meerwaarde hebben voor de gehele wijk of kern, ontvangen projecten die deze functies realiseren of mogelijk maken aanvullende punten.</text:p>
          <text:p text:style-name="al">Om de uitvoerbaarheid en objectiviteit van het criterium te waarborgen, worden uitsluitend voorzieningen meegewogen die zijn vastgelegd in een vastgesteld stedenbouwkundig plan, exploitatieovereenkomst, anterieure overeenkomst of een vergelijkbaar juridisch bindend document.</text:p>
          <text:p text:style-name="al"/>
          <text:p text:style-name="al">
          <text:span text:style-name="nadrukondlijn">D. Energiebewuste gebiedsontwikkeling</text:span>
        </text:p>
          <text:p text:style-name="al">Met dit criterium wordt invulling gegeven aan de ambitie om woningbouw- en onderwijsontwikkelingen beter af te stemmen op de beschikbare energie-infrastructuur en de energietransitie. Nieuwe woongebieden kunnen een aanzienlijke belasting vormen voor het elektriciteitsnet. Het toepassen van slimme energieoplossingen kan deze belasting beperken en bijdragen aan een efficiënter gebruik van de beschikbare transportcapaciteit.</text:p>
          <text:p text:style-name="al"/>
          <text:p text:style-name="al">Punten worden daarom toegekend aan projecten waarin aantoonbaar maatregelen zijn opgenomen die energievraag en piekbelasting beperken om het elektriciteitsnet te ontlasten.</text:p>
          <text:p text:style-name="al"/>
          <text:p text:style-name="al">Voorbeelden hiervan zijn energiehubs, collectieve energieopslagsystemen en slimme sturingsmaatregelen die vraag en aanbod van elektriciteit beter op elkaar afstemmen. Om te voorkomen dat alleen ambities worden meegewogen, worden uitsluitend maatregelen beoordeeld die zijn vastgelegd in een vastgesteld stedenbouwkundig plan, exploitatieovereenkomst, anterieure overeenkomst, energieplan of een vergelijkbaar juridisch bindend documen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3. Rechtsbescherming en voorgenomen volgordelijst</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projectontwikkelaars de mogelijkheid te bieden een reactie te geven op de voorgenomen volgordelijst. Binnen acht werkdagen na het delen van de voorgenomen volgordelijst heeft de projectontwikkelaar de mogelijkheid om schriftelijk een zienswijze in te dienen. Gedurende dezelfde termijn kan de projectontwikkelaar desgewenst een voorlopige voorziening aanvragen bij de bevoegde burgerlijke rechter. </text:p>
          <text:p text:style-name="al"/>
          <text:p text:style-name="al">Na afloop van de termijn beoordeelt het college de ontvangen zienswijzen en stelt de definitieve volgordelijst vast als bedoeld in artikel 12 van deze beleidsregels. </text:p>
        </text:section>
        <text:section text:name="bijlage_id1-3-2-5" text:style-name="bijlage">
          <text:p text:style-name="bijlage_top"/>
          <text:p text:style-name="hoofdstuk_kop"><text:span text:style-name="label">Bijlage</text:span> <text:span text:style-name="nr">1</text:span> Afwegingskader aanvraag transportcapaciteit en prioriteit woningbouw- en onderwijsprojecten Rijssen-Holten 2026 </text:p>
          <text:p text:style-name="al"/>
          <text:p text:style-name="al">
          <text:span text:style-name="nadrukvet">Afwegingskader </text:span>
        </text:p>
          <text:p text:style-name="al">Dit afwegingskader ondersteunt het college bij het objectief en transparant bepalen welke woningbouw- en onderwijsprojecten in aanmerking komen voor een aanvraag van transportcapaciteit binnen het ACM-prioriteringskader. Het kader sluit aan bij de geldende uitgangspunten van de Autoriteit Consument &amp; Markt (ACM), de Vereniging van Nederlandse Gemeenten (VNG) en de landelijke werkwijze ‘Eerder Aanvragen’. Woningbouw- en onderwijsprojecten kunnen uiterlijk tien jaar vóór de geplande oplevering worden aangemeld, mits sprake is van een voldoende concreet en uitvoerbaar project.</text:p>
          <text:p text:style-name="al"/>
          <text:p text:style-name="al">Stap 1. Voorwaardelijke criteria </text:p>
          <text:list text:style-name="id1-3-2-5-7">
            <text:list-item text:style-override="id1-3-2-5-7-1">
              <text:number>1.</text:number>
              <text:p text:style-name="al">Volledig projectdossier is beschikbaar (in bijlage 1 is omschreven waar een volledig projectdossier aan moet voldoen)</text:p>
            </text:list-item>
            <text:list-item text:style-override="id1-3-2-5-7-2">
              <text:number>2.</text:number>
              <text:p text:style-name="al">Schriftelijke verklaring door initiatiefnemer voor financiële verplichting ten aanzien van netaansluiting is beschikbaar (in bijlage 2 is een concept verklaring te vinden)</text:p>
            </text:list-item>
          </text:list>
          <text:p text:style-name="al">Stap 2. Rangschikking op start bouwjaar </text:p>
          <text:p text:style-name="al">Van 1 tot en met 23 oktober 2026 geldt dat gemeenten eenmalig hun aanvragen gecoördineerd kunnen indienen bij de netbeheerder. De Vereniging van Nederlandse Gemeenten (VNG) verzoekt dit te doen in tijdsblokken op basis van het startbouwjaar, omdat dit in de praktijk tot nu toe de meest gangbare datum is voor het moment waarop netcapaciteit wordt aangevraagd en nodig is. Daarnaast biedt het startbouwjaar gemeenten de beste juridische en planmatige onderbouwing voor de aanvraag. Daarbij blijft als harde voorwaarde gelden dat de definitieve aansluiting uiterlijk in 2036 plaatsvindt. De tijdsblokken zijn: </text:p>
          <text:p text:style-name="al"/>
          <text:section text:name="table_id1-3-2-5-11" text:style-name="table">
            <text:p text:style-name="table_top"/>
            <table:table table:style-name="tgroup">
              <table:table-column table:style-name="id1-3-2-5-11-1-1"/>
              <table:table-column table:style-name="id1-3-2-5-11-1-2"/>
              <table:table-row table:style-name="row">
                <table:table-cell table:style-name="cell_frame_all" table:number-rows-spanned="1" table:number-columns-spanned="1">
                  <text:p text:style-name="table_al">
                    <text:span text:style-name="nadrukvet">Datum </text:span>
                  </text:p>
                </table:table-cell>
                <table:table-cell table:style-name="cell_frame_all" table:number-rows-spanned="1" table:number-columns-spanned="1">
                  <text:p text:style-name="table_al">
                    <text:span text:style-name="nadrukvet">Indienen projecten met start bouwjaar </text:span>
                  </text:p>
                </table:table-cell>
              </table:table-row>
              <table:table-row table:style-name="row">
                <table:table-cell table:style-name="cell_frame_all" table:number-rows-spanned="1" table:number-columns-spanned="1">
                  <text:p text:style-name="table_al">Per 1 oktober om 09.00 uur</text:p>
                </table:table-cell>
                <table:table-cell table:style-name="cell_frame_all" table:number-rows-spanned="1" table:number-columns-spanned="1">
                  <text:p text:style-name="table_al">Startbouw t/m 2028</text:p>
                </table:table-cell>
              </table:table-row>
              <table:table-row table:style-name="row">
                <table:table-cell table:style-name="cell_frame_all" table:number-rows-spanned="1" table:number-columns-spanned="1">
                  <text:p text:style-name="table_al">Per 6 oktober om 09.00 uur</text:p>
                </table:table-cell>
                <table:table-cell table:style-name="cell_frame_all" table:number-rows-spanned="1" table:number-columns-spanned="1">
                  <text:p text:style-name="table_al">Startbouw t/m 2029 </text:p>
                </table:table-cell>
              </table:table-row>
              <table:table-row table:style-name="row">
                <table:table-cell table:style-name="cell_frame_all" table:number-rows-spanned="1" table:number-columns-spanned="1">
                  <text:p text:style-name="table_al">Per 8 oktober om 09.00 uur</text:p>
                </table:table-cell>
                <table:table-cell table:style-name="cell_frame_all" table:number-rows-spanned="1" table:number-columns-spanned="1">
                  <text:p text:style-name="table_al">Startbouw t/m 2030</text:p>
                </table:table-cell>
              </table:table-row>
              <table:table-row table:style-name="row">
                <table:table-cell table:style-name="cell_frame_all" table:number-rows-spanned="1" table:number-columns-spanned="1">
                  <text:p text:style-name="table_al">Per 12 oktober om 09.00 uur</text:p>
                </table:table-cell>
                <table:table-cell table:style-name="cell_frame_all" table:number-rows-spanned="1" table:number-columns-spanned="1">
                  <text:p text:style-name="table_al">Startbouw t/m 2031</text:p>
                </table:table-cell>
              </table:table-row>
              <table:table-row table:style-name="row">
                <table:table-cell table:style-name="cell_frame_all" table:number-rows-spanned="1" table:number-columns-spanned="1">
                  <text:p text:style-name="table_al">Per 14 oktober om 09.00 uur</text:p>
                </table:table-cell>
                <table:table-cell table:style-name="cell_frame_all" table:number-rows-spanned="1" table:number-columns-spanned="1">
                  <text:p text:style-name="table_al">Startbouw t/m 2032</text:p>
                </table:table-cell>
              </table:table-row>
              <table:table-row table:style-name="row">
                <table:table-cell table:style-name="cell_frame_all" table:number-rows-spanned="1" table:number-columns-spanned="1">
                  <text:p text:style-name="table_al">Per 16 oktober om 09.00 uur</text:p>
                </table:table-cell>
                <table:table-cell table:style-name="cell_frame_all" table:number-rows-spanned="1" table:number-columns-spanned="1">
                  <text:p text:style-name="table_al">Startbouw t/m 2033</text:p>
                </table:table-cell>
              </table:table-row>
              <table:table-row table:style-name="row">
                <table:table-cell table:style-name="cell_frame_all" table:number-rows-spanned="1" table:number-columns-spanned="1">
                  <text:p text:style-name="table_al">Per 20 oktober om 09.00 uur</text:p>
                </table:table-cell>
                <table:table-cell table:style-name="cell_frame_all" table:number-rows-spanned="1" table:number-columns-spanned="1">
                  <text:p text:style-name="table_al">Startbouw t/m 2034</text:p>
                </table:table-cell>
              </table:table-row>
              <table:table-row table:style-name="row">
                <table:table-cell table:style-name="cell_frame_all" table:number-rows-spanned="1" table:number-columns-spanned="1">
                  <text:p text:style-name="table_al">Per 22 oktober om 09.00 uur</text:p>
                </table:table-cell>
                <table:table-cell table:style-name="cell_frame_all" table:number-rows-spanned="1" table:number-columns-spanned="1">
                  <text:p text:style-name="table_al">Startbouw t/m 2035</text:p>
                </table:table-cell>
              </table:table-row>
              <table:table-row table:style-name="row">
                <table:table-cell table:style-name="cell_frame_all" table:number-rows-spanned="1" table:number-columns-spanned="1">
                  <text:p text:style-name="table_al">Per 23 oktober</text:p>
                </table:table-cell>
                <table:table-cell table:style-name="cell_frame_all" table:number-rows-spanned="1" table:number-columns-spanned="1">
                  <text:p text:style-name="table_al">Einde tijdblokkenschema</text:p>
                </table:table-cell>
              </table:table-row>
            </table:table>
            <text:p text:style-name="table_bottom"/>
          </text:section>
          <text:p text:style-name="al"/>
          <text:p text:style-name="al">Projecten die voldoen aan de voorwaardelijke criteria zullen worden ingedeeld op basis van start bouwjaar en ook in dat daarvoor bestemde tijdsblok worden ingediend.</text:p>
          <text:p text:style-name="al"/>
          <text:p text:style-name="al">Stap 3. Prioriteringsscore </text:p>
          <text:p text:style-name="al">Projecten die voldoen aan de voorwaardelijke criteria en die binnen hetzelfde tijdsblok vallen worden getoetst op basis van het volgende afwegingskader om de volgorde van indiening in dat tijdsblok te bepalen: </text:p>
          <text:list text:style-name="id1-3-2-5-17">
            <text:list-item text:style-override="id1-3-2-5-17-1">
              <text:number>A.</text:number>
              <text:p text:style-name="al">Realisatiestatus </text:p>
            </text:list-item>
            <text:list-item text:style-override="id1-3-2-5-17-2">
              <text:number>B.</text:number>
              <text:p text:style-name="al">Volkshuisvestelijke bijdrage </text:p>
            </text:list-item>
            <text:list-item text:style-override="id1-3-2-5-17-3">
              <text:number>C.</text:number>
              <text:p text:style-name="al">Maatschappelijke voorzieningen </text:p>
            </text:list-item>
            <text:list-item text:style-override="id1-3-2-5-17-4">
              <text:number>D.</text:number>
              <text:p text:style-name="al">Energie- en netimpact </text:p>
            </text:list-item>
          </text:list>
          <text:p text:style-name="al">Indien twee projecten dezelfde score behalen, gaat het project met de hoogste score op criterium A (Realisatiestatus) voor. Wanneer ook deze score gelijk is, gaat het project met de hoogste score op criterium B (Volkshuisvestelijke bijdrage) voor.</text:p>
          <text:p text:style-name="al"/>
          <text:p text:style-name="al">A. Realisatiestatus </text:p>
          <text:p text:style-name="al">De realisatiestatus van een project is de mate waarin een project planologisch, juridisch en organisatorisch is gevorderd en daarmee de kans op daadwerkelijke realisatie. Hoe verder een project is uitgewerkt en vastgelegd, hoe hoger de realisatiestatus.</text:p>
          <text:p text:style-name="al"/>
          <text:section text:name="table_id1-3-2-5-23" text:style-name="table">
            <text:p text:style-name="table_top"/>
            <table:table table:style-name="tgroup">
              <table:table-column table:style-name="id1-3-2-5-23-1-1"/>
              <table:table-column table:style-name="id1-3-2-5-23-1-2"/>
              <table:table-row table:style-name="row">
                <table:table-cell table:style-name="cell_frame_all" table:number-rows-spanned="1" table:number-columns-spanned="1">
                  <text:p text:style-name="table_al">
                    <text:span text:style-name="nadrukvet">Status </text:span>
                  </text:p>
                </table:table-cell>
                <table:table-cell table:style-name="cell_frame_all" table:number-rows-spanned="1" table:number-columns-spanned="1">
                  <text:p text:style-name="table_al">
                    <text:span text:style-name="nadrukvet">Punten </text:span>
                  </text:p>
                </table:table-cell>
              </table:table-row>
              <table:table-row table:style-name="row">
                <table:table-cell table:style-name="cell_frame_all" table:number-rows-spanned="1" table:number-columns-spanned="1">
                  <text:p text:style-name="table_al">Omgevingsvergunning verleend </text:p>
                </table:table-cell>
                <table:table-cell table:style-name="cell_frame_all" table:number-rows-spanned="1" table:number-columns-spanned="1">
                  <text:p text:style-name="table_al">40</text:p>
                </table:table-cell>
              </table:table-row>
              <table:table-row table:style-name="row">
                <table:table-cell table:style-name="cell_frame_all" table:number-rows-spanned="1" table:number-columns-spanned="1">
                  <text:p text:style-name="table_al">Omgevingsplan vastgesteld + exploitatieovereenkomst getekend </text:p>
                </table:table-cell>
                <table:table-cell table:style-name="cell_frame_all" table:number-rows-spanned="1" table:number-columns-spanned="1">
                  <text:p text:style-name="table_al">35</text:p>
                </table:table-cell>
              </table:table-row>
              <table:table-row table:style-name="row">
                <table:table-cell table:style-name="cell_frame_all" table:number-rows-spanned="1" table:number-columns-spanned="1">
                  <text:p text:style-name="table_al">Aanvraag voor een Buitenplanse Omgevingsplanactiviteit (BOPA) ingediend of ontwerp omgevingsplan ter inzage </text:p>
                </table:table-cell>
                <table:table-cell table:style-name="cell_frame_all" table:number-rows-spanned="1" table:number-columns-spanned="1">
                  <text:p text:style-name="table_al">30</text:p>
                </table:table-cell>
              </table:table-row>
              <table:table-row table:style-name="row">
                <table:table-cell table:style-name="cell_frame_all" table:number-rows-spanned="1" table:number-columns-spanned="1">
                  <text:p text:style-name="table_al">Intentieovereenkomst ondertekend </text:p>
                </table:table-cell>
                <table:table-cell table:style-name="cell_frame_all" table:number-rows-spanned="1" table:number-columns-spanned="1">
                  <text:p text:style-name="table_al">25</text:p>
                </table:table-cell>
              </table:table-row>
              <table:table-row table:style-name="row">
                <table:table-cell table:style-name="cell_frame_all" table:number-rows-spanned="1" table:number-columns-spanned="1">
                  <text:p text:style-name="table_al">Positief resultaat op Vooroverleg BOPA of positief besluit op principeverzoek (en indien noodzakelijk positieve opinie van commissie grondgebied)</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Vooroverleg BOPA of principeverzoek ingediend </text:p>
                </table:table-cell>
                <table:table-cell table:style-name="cell_frame_all" table:number-rows-spanned="1" table:number-columns-spanned="1">
                  <text:p text:style-name="table_al">15</text:p>
                </table:table-cell>
              </table:table-row>
              <table:table-row table:style-name="row">
                <table:table-cell table:style-name="cell_frame_all" table:number-rows-spanned="1" table:number-columns-spanned="1">
                  <text:p text:style-name="table_al">Initiatieffase </text:p>
                </table:table-cell>
                <table:table-cell table:style-name="cell_frame_all" table:number-rows-spanned="1" table:number-columns-spanned="1">
                  <text:p text:style-name="table_al">0</text:p>
                </table:table-cell>
              </table:table-row>
            </table:table>
            <text:p text:style-name="table_bottom"/>
          </text:section>
          <text:p text:style-name="al"/>
          <text:p text:style-name="al">B. Volkshuisvestelijke bijdrage </text:p>
          <text:p text:style-name="al">De volkshuisvestelijke bijdrage van een project is de mate waarin een woningbouwproject bijdraagt aan de gemeentelijke en regionale woonopgave.</text:p>
          <text:p text:style-name="al"/>
          <text:section text:name="table_id1-3-2-5-28" text:style-name="table">
            <text:p text:style-name="table_top"/>
            <table:table table:style-name="tgroup">
              <table:table-column table:style-name="id1-3-2-5-28-1-1"/>
              <table:table-column table:style-name="id1-3-2-5-28-1-2"/>
              <table:table-row table:style-name="row">
                <table:table-cell table:style-name="cell_frame_all" table:number-rows-spanned="1" table:number-columns-spanned="1">
                  <text:p text:style-name="table_al">
                    <text:span text:style-name="nadrukvet">Onderdeel </text:span>
                  </text:p>
                </table:table-cell>
                <table:table-cell table:style-name="cell_frame_all" table:number-rows-spanned="1" table:number-columns-spanned="1">
                  <text:p text:style-name="table_al">
                    <text:span text:style-name="nadrukvet">Punten </text:span>
                  </text:p>
                </table:table-cell>
              </table:table-row>
              <table:table-row table:style-name="row">
                <table:table-cell table:style-name="cell_frame_all" table:number-rows-spanned="1" table:number-columns-spanned="1">
                  <text:p text:style-name="table_al">Project is opgenomen in de woondeal </text:p>
                </table:table-cell>
                <table:table-cell table:style-name="cell_frame_all" table:number-rows-spanned="1" table:number-columns-spanned="1">
                  <text:p text:style-name="table_al">10</text:p>
                </table:table-cell>
              </table:table-row>
              <table:table-row table:style-name="row">
                <table:table-cell table:style-name="cell_frame_all" table:number-rows-spanned="1" table:number-columns-spanned="1">
                  <text:p text:style-name="table_al">Project heeft een (intentie)overeenkomst met een toegelaten instelling </text:p>
                </table:table-cell>
                <table:table-cell table:style-name="cell_frame_all" table:number-rows-spanned="1" table:number-columns-spanned="1">
                  <text:p text:style-name="table_al">5</text:p>
                </table:table-cell>
              </table:table-row>
            </table:table>
            <text:p text:style-name="table_bottom"/>
          </text:section>
          <text:p text:style-name="al"/>
          <text:p text:style-name="al">C. Maatschappelijke voorzieningen </text:p>
          <text:p text:style-name="al">De aanwezigheid van maatschappelijke voorzieningen bij de ontwikkeling van een project ziet op de mate waarin een project zelf maatschappelijke functies omvat of direct bijdraagt aan voorzieningen die noodzakelijk zijn voor een leefbare woonomgeving. Maatregelen moeten zijn vastgelegd in een vastgesteld stedenbouwkundig plan, exploitatieovereenkomst, anterieure overeenkomst of een vergelijkbaar juridisch document. </text:p>
          <text:p text:style-name="al"/>
          <text:section text:name="table_id1-3-2-5-33" text:style-name="table">
            <text:p text:style-name="table_top"/>
            <table:table table:style-name="tgroup">
              <table:table-column table:style-name="id1-3-2-5-33-1-1"/>
              <table:table-column table:style-name="id1-3-2-5-33-1-2"/>
              <table:table-row table:style-name="row">
                <table:table-cell table:style-name="cell_frame_all" table:number-rows-spanned="1" table:number-columns-spanned="1">
                  <text:p text:style-name="table_al">
                    <text:span text:style-name="nadrukvet">Voorziening </text:span>
                  </text:p>
                </table:table-cell>
                <table:table-cell table:style-name="cell_frame_all" table:number-rows-spanned="1" table:number-columns-spanned="1">
                  <text:p text:style-name="table_al">
                    <text:span text:style-name="nadrukvet">Punten </text:span>
                  </text:p>
                </table:table-cell>
              </table:table-row>
              <table:table-row table:style-name="row">
                <table:table-cell table:style-name="cell_frame_all" table:number-rows-spanned="1" table:number-columns-spanned="1">
                  <text:p text:style-name="table_al">Basisschool of onderwijsvoorziening </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Eerstelijns zorgvoorziening </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Ontmoetingsfunctie of wijkvoorziening </text:p>
                </table:table-cell>
                <table:table-cell table:style-name="cell_frame_all" table:number-rows-spanned="1" table:number-columns-spanned="1">
                  <text:p text:style-name="table_al">1</text:p>
                </table:table-cell>
              </table:table-row>
            </table:table>
            <text:p text:style-name="table_bottom"/>
          </text:section>
          <text:p text:style-name="al"/>
          <text:p text:style-name="al">D. Energiebewuste gebiedsontwikkeling </text:p>
          <text:p text:style-name="al">Een gebiedsontwikkeling waarbij aantoonbaar maatregelen worden getroffen om de energievraag te beperken, duurzame energie lokaal op te wekken en te benutten, energieopslag en slimme energiesturing toe te passen om de impact op het elektriciteitsnet te verminderen. Het doel is een toekomstbestendige ontwikkeling die past binnen de beschikbare netcapaciteit en die het elektriciteitsnetwerk zo min mogelijk belast. Maatregelen moeten zijn vastgelegd in een vastgesteld stedenbouwkundig plan, exploitatieovereenkomst, energieplan of een vergelijkbaar juridisch document. </text:p>
          <text:p text:style-name="al"/>
          <text:section text:name="table_id1-3-2-5-38" text:style-name="table">
            <text:p text:style-name="table_top"/>
            <table:table table:style-name="tgroup">
              <table:table-column table:style-name="id1-3-2-5-38-1-1"/>
              <table:table-column table:style-name="id1-3-2-5-38-1-2"/>
              <table:table-row table:style-name="row">
                <table:table-cell table:style-name="cell_frame_all" table:number-rows-spanned="1" table:number-columns-spanned="1">
                  <text:p text:style-name="table_al">
                    <text:span text:style-name="nadrukvet">Onderdeel </text:span>
                  </text:p>
                </table:table-cell>
                <table:table-cell table:style-name="cell_frame_all" table:number-rows-spanned="1" table:number-columns-spanned="1">
                  <text:p text:style-name="table_al">
                    <text:span text:style-name="nadrukvet">Punten</text:span>
                  </text:p>
                </table:table-cell>
              </table:table-row>
              <table:table-row table:style-name="row">
                <table:table-cell table:style-name="cell_frame_all" table:number-rows-spanned="1" table:number-columns-spanned="1">
                  <text:p text:style-name="table_al">Vastgelegde piekbeperkende maatregelen </text:p>
                </table:table-cell>
                <table:table-cell table:style-name="cell_frame_all" table:number-rows-spanned="1" table:number-columns-spanned="1">
                  <text:p text:style-name="table_al">2</text:p>
                </table:table-cell>
              </table:table-row>
            </table:table>
            <text:p text:style-name="table_bottom"/>
          </text:section>
          <text:p text:style-name="al"/>
          <text:p text:style-name="al">
          <text:span text:style-name="nadrukvet">BIJLAGE 1</text:span>
        </text:p>
          <text:p text:style-name="al"/>
          <text:p text:style-name="al">Een projectdossier bevat minimaal:</text:p>
          <text:list text:style-name="id1-3-2-5-43">
            <text:list-item text:style-override="id1-3-2-5-43-1">
              <text:number>1.</text:number>
              <text:p text:style-name="al">
              <text:span text:style-name="nadrukvet">Projectgegevens</text:span>
            </text:p>
              <text:list text:style-name="id1-3-2-5-43-1-3">
                <text:list-item text:style-override="id1-3-2-5-43-1-3-1">
                  <text:number>a.</text:number>
                  <text:p text:style-name="al">projectnaam;</text:p>
                </text:list-item>
                <text:list-item text:style-override="id1-3-2-5-43-1-3-2">
                  <text:number>b.</text:number>
                  <text:p text:style-name="al">locatie en kadastrale gegevens;</text:p>
                </text:list-item>
                <text:list-item text:style-override="id1-3-2-5-43-1-3-3">
                  <text:number>c.</text:number>
                  <text:p text:style-name="al">initiatiefnemer/eigenaar;</text:p>
                </text:list-item>
                <text:list-item text:style-override="id1-3-2-5-43-1-3-4">
                  <text:number>d.</text:number>
                  <text:p text:style-name="al">contactpersoon;</text:p>
                </text:list-item>
                <text:list-item text:style-override="id1-3-2-5-43-1-3-5">
                  <text:number>e.</text:number>
                  <text:p text:style-name="al">korte projectomschrijving.</text:p>
                </text:list-item>
              </text:list>
            </text:list-item>
          </text:list>
          <text:list text:style-name="id1-3-2-5-44">
            <text:list-item text:style-override="id1-3-2-5-44-1">
              <text:number>2.</text:number>
              <text:p text:style-name="al">
              <text:span text:style-name="nadrukvet">Planning en fasering</text:span>
            </text:p>
              <text:list text:style-name="id1-3-2-5-44-1-3">
                <text:list-item text:style-override="id1-3-2-5-44-1-3-1">
                  <text:number>a.</text:number>
                  <text:p text:style-name="al">beoogd startjaar bouw;</text:p>
                </text:list-item>
                <text:list-item text:style-override="id1-3-2-5-44-1-3-2">
                  <text:number>b.</text:number>
                  <text:p text:style-name="al">beoogd jaar van oplevering;</text:p>
                </text:list-item>
                <text:list-item text:style-override="id1-3-2-5-44-1-3-3">
                  <text:number>c.</text:number>
                  <text:p text:style-name="al">fasering van het project;</text:p>
                </text:list-item>
                <text:list-item text:style-override="id1-3-2-5-44-1-3-4">
                  <text:number>d.</text:number>
                  <text:p text:style-name="al">onderbouwing dat oplevering uiterlijk in 2036 haalbaar is.</text:p>
                </text:list-item>
              </text:list>
            </text:list-item>
            <text:list-item text:style-override="id1-3-2-5-44-2">
              <text:number>3.</text:number>
              <text:p text:style-name="al">
              <text:span text:style-name="nadrukvet">Woningbouwprogramma</text:span>
            </text:p>
              <text:list text:style-name="id1-3-2-5-44-2-3">
                <text:list-item text:style-override="id1-3-2-5-44-2-3-1">
                  <text:number>a.</text:number>
                  <text:p text:style-name="al">aantal woningen;</text:p>
                </text:list-item>
                <text:list-item text:style-override="id1-3-2-5-44-2-3-2">
                  <text:number>b.</text:number>
                  <text:p text:style-name="al">woningtypen;</text:p>
                </text:list-item>
                <text:list-item text:style-override="id1-3-2-5-44-2-3-3">
                  <text:number>c.</text:number>
                  <text:p text:style-name="al">aandeel betaalbare woningen/sociale huur/middenhuur/koop, indien van toepassing;</text:p>
                </text:list-item>
                <text:list-item text:style-override="id1-3-2-5-44-2-3-4">
                  <text:number>d.</text:number>
                  <text:p text:style-name="al">aansluiting op gemeentelijke of regionale woonopgave, zoals woondeal of woningbouwprogrammering.</text:p>
                </text:list-item>
              </text:list>
            </text:list-item>
            <text:list-item text:style-override="id1-3-2-5-44-3">
              <text:number>4.</text:number>
              <text:p text:style-name="al">
              <text:span text:style-name="nadrukvet">Planologische en juridische status</text:span>
            </text:p>
              <text:list text:style-name="id1-3-2-5-44-3-3">
                <text:list-item text:style-override="id1-3-2-5-44-3-3-1">
                  <text:number>a.</text:number>
                  <text:p text:style-name="al">actuele ruimtelijke procedure;</text:p>
                </text:list-item>
                <text:list-item text:style-override="id1-3-2-5-44-3-3-2">
                  <text:number>b.</text:number>
                  <text:p text:style-name="al">status omgevingsplan of omgevingsvergunning;</text:p>
                </text:list-item>
                <text:list-item text:style-override="id1-3-2-5-44-3-3-3">
                  <text:number>c.</text:number>
                  <text:p text:style-name="al">Eventueel gesloten intentie-, anterieure of ontwikkelovereenkomst;</text:p>
                </text:list-item>
                <text:list-item text:style-override="id1-3-2-5-44-3-3-4">
                  <text:number>d.</text:number>
                  <text:p text:style-name="al">relevante besluiten of bestuurlijke instemming.</text:p>
                </text:list-item>
              </text:list>
            </text:list-item>
            <text:list-item text:style-override="id1-3-2-5-44-4">
              <text:number>5.</text:number>
              <text:p text:style-name="al">
              <text:span text:style-name="nadrukvet">Financiële en organisatorische uitvoerbaarheid</text:span>
            </text:p>
              <text:list text:style-name="id1-3-2-5-44-4-3">
                <text:list-item text:style-override="id1-3-2-5-44-4-3-1">
                  <text:number>a.</text:number>
                  <text:p text:style-name="al">verklaring van initiatiefnemer dat het naar verwachting project financieel uitvoerbaar is;</text:p>
                </text:list-item>
                <text:list-item text:style-override="id1-3-2-5-44-4-3-2">
                  <text:number>b.</text:number>
                  <text:p text:style-name="al">verklaring over bereidheid tot het aangaan van verplichtingen voor netaansluiting;</text:p>
                </text:list-item>
                <text:list-item text:style-override="id1-3-2-5-44-4-3-3">
                  <text:number>c.</text:number>
                  <text:p text:style-name="al">eigendomssituatie of grondpositie;</text:p>
                </text:list-item>
                <text:list-item text:style-override="id1-3-2-5-44-4-3-4">
                  <text:number>d.</text:number>
                  <text:p text:style-name="al">eventuele afspraken met woningcorporatie of andere partners.</text:p>
                </text:list-item>
              </text:list>
            </text:list-item>
            <text:list-item text:style-override="id1-3-2-5-44-5">
              <text:number>6.</text:number>
              <text:p text:style-name="al">
              <text:span text:style-name="nadrukvet">Netcapaciteit en energie</text:span>
            </text:p>
              <text:list text:style-name="id1-3-2-5-44-5-3">
                <text:list-item text:style-override="id1-3-2-5-44-5-3-1">
                  <text:number>a.</text:number>
                  <text:p text:style-name="al">benodigde transportcapaciteit;</text:p>
                </text:list-item>
                <text:list-item text:style-override="id1-3-2-5-44-5-3-2">
                  <text:number>b.</text:number>
                  <text:p text:style-name="al">eventuele onderbouwing voor piekbeperkende maatregelen.</text:p>
                </text:list-item>
              </text:list>
            </text:list-item>
            <text:list-item text:style-override="id1-3-2-5-44-6">
              <text:number>7.</text:number>
              <text:p text:style-name="al">
              <text:span text:style-name="nadrukvet">Onderbouwende documenten</text:span>
            </text:p>
              <text:list text:style-name="id1-3-2-5-44-6-3">
                <text:list-item text:style-override="id1-3-2-5-44-6-3-1">
                  <text:number>a.</text:number>
                  <text:p text:style-name="al">stedenbouwkundig plan of schetsontwerp;</text:p>
                </text:list-item>
                <text:list-item text:style-override="id1-3-2-5-44-6-3-2">
                  <text:number>b.</text:number>
                  <text:p text:style-name="al">planning;</text:p>
                </text:list-item>
                <text:list-item text:style-override="id1-3-2-5-44-6-3-3">
                  <text:number>c.</text:number>
                  <text:p text:style-name="al">relevante overeenkomsten;</text:p>
                </text:list-item>
                <text:list-item text:style-override="id1-3-2-5-44-6-3-4">
                  <text:number>d.</text:number>
                  <text:p text:style-name="al">Indien van toepassing bestuurlijke besluiten;</text:p>
                </text:list-item>
                <text:list-item text:style-override="id1-3-2-5-44-6-3-5">
                  <text:number>e.</text:number>
                  <text:p text:style-name="al">kaartmateriaal;</text:p>
                </text:list-item>
              </text:list>
            </text:list-item>
          </text:list>
          <text:p text:style-name="al">Van een volledig projectdossier is sprake wanneer voldoende informatie beschikbaar is om de concreetheid, uitvoerbaarheid en planning van het project te beoordelen. Het dossier bevat in ieder geval projectgegevens, planning en fasering, woningbouwprogramma, planologische en juridische status, financiële en organisatorische uitvoerbaarheid, gegevens over netcapaciteit en energie, eventuele maatschappelijke voorzieningen en de relevante onderbouwende documenten.</text:p>
          <text:p text:style-name="al"/>
          <text:p text:style-name="al">
          <text:span text:style-name="nadrukvet">Bijlage 2. Concept verklaring financiële verplichting netaansluiting</text:span>
        </text:p>
          <text:p text:style-name="al"/>
          <text:p text:style-name="al">Ondergetekende,</text:p>
          <text:p text:style-name="al"/>
          <text:section text:name="table_id1-3-2-5-51" text:style-name="table">
            <text:p text:style-name="table_top"/>
            <table:table table:style-name="tgroup">
              <table:table-column table:style-name="id1-3-2-5-51-1-1"/>
              <table:table-column table:style-name="id1-3-2-5-51-1-2"/>
              <table:table-row table:style-name="row">
                <table:table-cell table:style-name="entry" table:number-rows-spanned="1" table:number-columns-spanned="1">
                  <text:p text:style-name="table_al">Naam organisatie</text:p>
                </table:table-cell>
                <table:table-cell table:style-name="entry" table:number-rows-spanned="1" table:number-columns-spanned="1">
                  <text:p text:style-name="table_al">:___________________________________________</text:p>
                </table:table-cell>
              </table:table-row>
              <table:table-row table:style-name="row">
                <table:table-cell table:style-name="entry" table:number-rows-spanned="1" table:number-columns-spanned="1">
                  <text:p text:style-name="table_al">Naam vertegenwoordiger</text:p>
                </table:table-cell>
                <table:table-cell table:style-name="entry" table:number-rows-spanned="1" table:number-columns-spanned="1">
                  <text:p text:style-name="table_al">:___________________________________________</text:p>
                </table:table-cell>
              </table:table-row>
              <table:table-row table:style-name="row">
                <table:table-cell table:style-name="entry" table:number-rows-spanned="1" table:number-columns-spanned="1">
                  <text:p text:style-name="table_al">Projectnaam</text:p>
                </table:table-cell>
                <table:table-cell table:style-name="entry" table:number-rows-spanned="1" table:number-columns-spanned="1">
                  <text:p text:style-name="table_al">:___________________________________________</text:p>
                </table:table-cell>
              </table:table-row>
              <table:table-row table:style-name="row">
                <table:table-cell table:style-name="entry" table:number-rows-spanned="1" table:number-columns-spanned="1">
                  <text:p text:style-name="table_al">Projectlocatie</text:p>
                </table:table-cell>
                <table:table-cell table:style-name="entry" table:number-rows-spanned="1" table:number-columns-spanned="1">
                  <text:p text:style-name="table_al">:___________________________________________</text:p>
                </table:table-cell>
              </table:table-row>
            </table:table>
            <text:p text:style-name="table_bottom"/>
          </text:section>
          <text:p text:style-name="al"/>
          <text:p text:style-name="al">verklaart hierbij dat:</text:p>
          <text:p text:style-name="al"/>
          <text:list text:style-name="id1-3-2-5-55">
            <text:list-item text:style-override="id1-3-2-5-55-1">
              <text:number>1.</text:number>
              <text:p text:style-name="al">Alle kosten die verband houden met de aanvraag, reservering, realisatie en instandhouding van een netaansluiting en/of verzwaring van een bestaande netaansluiting volledig voor rekening en risico van de initiatiefnemer/projectontwikkelaar komen.</text:p>
            </text:list-item>
            <text:list-item text:style-override="id1-3-2-5-55-2">
              <text:number>2.</text:number>
              <text:p text:style-name="al">De gemeente Rijssen-Holten uitsluitend optreedt als aanvrager van transportcapaciteit en prioriteit bij de netbeheerder ten behoeve van het project en geen financiële verplichtingen van de initiatiefnemer/projectontwikkelaar overneemt.</text:p>
            </text:list-item>
            <text:list-item text:style-override="id1-3-2-5-55-3">
              <text:number>3.</text:number>
              <text:p text:style-name="al">De initiatiefnemer/projectontwikkelaar bereid en in staat is alle kosten te voldoen die voortvloeien uit de aanvraag van transportcapaciteit, de reservering van capaciteit, de aanleg of verzwaring van de aansluiting en eventuele overige door de netbeheerder in rekening gebrachte kosten.</text:p>
            </text:list-item>
            <text:list-item text:style-override="id1-3-2-5-55-4">
              <text:number>4.</text:number>
              <text:p text:style-name="al">De initiatiefnemer/projectontwikkelaar ermee bekend is dat het niet tijdig voldoen van de verschuldigde kosten, voorschotten, aanbetalingen of overige financiële verplichtingen jegens de netbeheerder gevolgen kan hebben voor de aanvraag van transportcapaciteit en prioriteit.</text:p>
            </text:list-item>
          </text:list>
          <text:p text:style-name="al">Aldus naar waarheid ingevuld en ondertekend,</text:p>
          <text:p text:style-name="al"/>
          <text:section text:name="table_id1-3-2-5-58" text:style-name="table">
            <text:p text:style-name="table_top"/>
            <table:table table:style-name="tgroup">
              <table:table-column table:style-name="id1-3-2-5-58-1-1"/>
              <table:table-column table:style-name="id1-3-2-5-58-1-2"/>
              <table:table-row table:style-name="row">
                <table:table-cell table:style-name="cell_frame_all" table:number-rows-spanned="1" table:number-columns-spanned="1">
                  <text:p text:style-name="table_al">Plaat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Dat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andtekening</text:p>
                </table:table-cell>
                <table:table-cell table:style-name="cell_frame_all" table:number-rows-spanned="1" table:number-columns-spanned="1">
                  <text:p text:style-name="table_al"/>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8264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Rijssen-Holten</meta:user-defined>
    <meta:user-defined meta:name="OVERHEID.Informatietype/DC.type">officiële publicatie</meta:user-defined>
    <meta:user-defined meta:name="OVERHEIDop.Rubriek/DC.type">beleidsregel</meta:user-defined>
    <meta:user-defined meta:name="OVERHEID.Gemeente/DCTERMS.publisher">Rijssen-Holten</meta:user-defined>
    <meta:user-defined meta:name="OVERHEID.Gemeente/OVERHEID.authority">Rijssen-Holt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0#Hoofdstuk4_Titeldeel4.3_Artikel4:81</meta:user-defined>
    <meta:user-defined meta:name="DC.source">artikel 14 van Boek 3 van het Burgerlijk Wetboek]|[https://wetten.overheid.nl/BWBR0005291/2025-07-01#Boek3_Titeldeel1_Afdeling1_Artikel14</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D2026137778</meta:user-defined>
    <meta:user-defined meta:name="DCTERMS.alternative">Beleidsregels aanvraag prioriteit transportcapaciteit woningbouw- en onderwijsprojecten gemeente Rijssen-Holten 2026</meta:user-defined>
    <dc:language>nl</dc:language>
    <meta:user-defined meta:name="OVERHEIDop.locatietype/OVERHEIDop.gebiedsmarkering">Gemeente</meta:user-defined>
    <meta:user-defined meta:name="DC.title">Beleidsregels aanvraag transportcapaciteit en prioriteit woningbouw- en onderwijsprojecten gemeente Rijssen-Holten 2026</meta:user-defined>
    <meta:user-defined meta:name="DCTERMS.W3CDTF/DCTERMS.available">2026-08-12</meta:user-defined>
    <meta:user-defined meta:name="DCTERMS.W3CDTF/OVERHEIDop.jaargang">2026</meta:user-defined>
    <meta:user-defined meta:name="OVERHEIDop.publicationIssue">382646</meta:user-defined>
    <meta:user-defined meta:name="OVERHEIDop.betreftRegeling">CVDR765489_1</meta:user-defined>
    <meta:user-defined meta:name="xs:date/OVERHEIDop.startdatum">2026-08-13</meta:user-defined>
    <meta:user-defined meta:name="OVERHEIDop.GmbID/DC.identifier">gmb-2026-382646</meta:user-defined>
    <meta:user-defined meta:name="OVERHEIDop.versieInformatie"/>
  </office:meta>
</office:document-meta>
</file>