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Wereldtafel 2 september 206 - Grote Mark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Evenementenvergunning (Grote Mark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5158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7-07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5158/d515210e-4b03-4845-9c39-8a22bc7aed9a.pdf" xlink:type="simple">https://besluitenapv.nijmegen.nl/ZD2600095158/d515210e-4b03-4845-9c39-8a22bc7aed9a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6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Wereldtafel 2 september 206 - Grote Markt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39</meta:user-defined>
    <meta:user-defined meta:name="OVERHEIDop.GmbID/DC.identifier">gmb-2026-382639</meta:user-defined>
    <meta:user-defined meta:name="OVERHEIDop.versieInformatie"/>
  </office:meta>
</office:document-meta>
</file>