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oubruggestraat 37-2 1059V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oubruggestraat 37-2 - Realiseren van een dakterras</text:p>
            <text:p text:style-name="common-al">Zaakadres: Woubruggestraat 37-2 1059VP Amsterdam</text:p>
            <text:p text:style-name="common-al">Datum ontvangst: 04-06-2026</text:p>
            <text:p text:style-name="common-al">Zaaknummer: Z2026-024420</text:p>
            <text:p text:style-name="common-al">DSO-nummer: 202606040123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63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420</meta:user-defined>
    <meta:user-defined meta:name="DCTERMS.abstract">Woubruggestraat 37-2 - Realiseren van een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oubruggestraat 37-2 1059VP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33</meta:user-defined>
    <meta:user-defined meta:name="OVERHEIDop.GmbID/DC.identifier">gmb-2026-382633</meta:user-defined>
    <meta:user-defined meta:name="OVERHEIDop.versieInformatie"/>
  </office:meta>
</office:document-meta>
</file>