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melding besloten personeelsfeest ABZ Diervoeding Stroobos op 3 oktober 2026 van 17.00 tot 22.30 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Achtkarspelen is geen vergunning of ontheffing (meer) nodig, maar geldt wel een meldingsplicht. Deze meldingen worden geplaatst op de evenementenkalender van de gemeente Achtkarspelen.</text:p>
            <text:p text:style-name="common-al">Op <text:span text:style-name="nadrukvet">07-08-2026</text:span> is de volgende melding binnengekomen:</text:p>
            <text:p text:style-name="last-al">Stroobos, Groningerstreek 20, besloten personeelsfeest ABZ Diervoeding op 3 oktober van 17.00 tot 22.3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8263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chtkarspelen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1184</meta:user-defined>
    <meta:user-defined meta:name="DCTERMS.abstract">Besloten personeelsfeest ABZ Diervoeding Stroobos op 3 oktober 2026 van 17.00 tot 22.30 uur</meta:user-defined>
    <dc:language>nl</dc:language>
    <meta:user-defined meta:name="OVERHEIDop.locatietype/OVERHEIDop.gebiedsmarkering">Punt</meta:user-defined>
    <meta:user-defined meta:name="DC.title">Gemeente Achtkarspelen - melding besloten personeelsfeest ABZ Diervoeding Stroobos op 3 oktober 2026 van 17.00 tot 22.30 uu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30</meta:user-defined>
    <meta:user-defined meta:name="OVERHEIDop.GmbID/DC.identifier">gmb-2026-382630</meta:user-defined>
    <meta:user-defined meta:name="OVERHEIDop.versieInformatie"/>
  </office:meta>
</office:document-meta>
</file>