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het kappen van één boom op het perceel Knuppelweg 48, 3823 G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het kappen van één boom op het perceel Knuppelweg 48, 3823 GJ Amersfoort</text:span>
          </text:p>
            <text:p text:style-name="common-al">De Gemeente Amersfoort heeft op 20-07-2026 een aanvraag voor een omgevingsvergunning ontvangen voor het het kappen van één boom op het perceel Knuppelweg 48, 3823 GJ Amersfoort, met kenmerk CLZ-0003877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26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777</meta:user-defined>
    <dc:language>nl</dc:language>
    <meta:user-defined meta:name="OVERHEIDop.locatietype/OVERHEIDop.gebiedsmarkering">Punt</meta:user-defined>
    <meta:user-defined meta:name="DC.title">Ontvangen aanvraag omgevingsvergunning voor het het kappen van één boom op het perceel Knuppelweg 48, 3823 GJ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27</meta:user-defined>
    <meta:user-defined meta:name="OVERHEIDop.GmbID/DC.identifier">gmb-2026-382627</meta:user-defined>
    <meta:user-defined meta:name="OVERHEIDop.versieInformatie"/>
  </office:meta>
</office:document-meta>
</file>