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Verkeersbesluit inrichting Provincialeweg Zuid 30 km/u zone in de kern Oirsbeek in de gemeente Beekdaelen</text:p>
      <text:section text:name="regeling_id1-3-2" text:style-name="regeling">
        <text:section text:name="aanhef_id1-3-2-1" text:style-name="aanhef">
          <text:section text:name="context_id1-3-2-1-1" text:style-name="context">
            <text:p text:style-name="context.al">Z/26/221467 INT. 411956</text:p>
            <text:p text:style-name="context_bottom"/>
          </text:section>
          <text:p text:style-name="aanhef_wie">Burgemeester en wethouders van de gemeente Beekdaelen</text:p>
          <text:section text:name="considerans_id1-3-2-1-3" text:style-name="considerans">
            <text:p text:style-name="tussenkopcur">
            <text:span text:style-name="nadrukvet">Overwegingen ten aanzien van het besluit</text:span>
          </text:p>
            <text:p text:style-name="considerans.al">
            <text:span text:style-name="nadrukvet">Wettelijke grondslag</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Op grond van de WVW 1994, hoofdstuk 2, de bevoegdheid bestaat om maatregelen te treffen omtrent het wijzigen van de inrichting van de weg of tot het verwijderen van voorzieningen ter regeling van het verkeer;</text:p>
            <text:p text:style-name="considerans.al">Ingevolge het Mandaatbesluit Beekdaelen d.d. 19 december 2023 onder artikel 4 en 5 het nemen van verkeersbesluiten is gemandateerd aan de ambtenaar die in het kader van een goede uitoefening van zijn taken en bevoegdheden nodig zijn en overeenstemmen met de taken en verantwoordelijkheden van de organisatie-eenheid Ruimte c.q. taakveld Verkeer waarbinnen de ambtenaar werkzaam is;</text:p>
            <text:p text:style-name="considerans.al">
            <text:span text:style-name="nadrukvet">Doelstelling en motivering</text:span>
          </text:p>
            <text:p text:style-name="considerans.al">
            <text:span text:style-name="nadrukondlijn">Doelstelling</text:span>
          </text:p>
            <text:p text:style-name="considerans.al">Uit oogpunt van het verzekeren van de veiligheid op de weg, het beschermen van weggebruikers en passagiers en het in stand houden van de weg en het waarborgen van de bruikbaarheid daarvan (artikel 2 Wegenverkeerswet 1994 lid 1), wordt de Provincialeweg Zuid binnen de bebouwde kom heringericht met de volgende aanpassingen: 30 km/u zone, gelijkwaardige kruispunten, aanpassingen rijrichting, verplaatsen bestaande halteplaatsen, aanleg voetgangersoversteekplaatsen, aanleg laad- en losplaats voor vrachtverkeer, blauwe zone en beperking parkeerduur. Dit conform de tekeningen 22318.1 F21 BT blad 1 en 2.</text:p>
            <text:p text:style-name="considerans.al">
            <text:span text:style-name="nadrukondlijn">Motivering</text:span>
          </text:p>
            <text:p text:style-name="considerans.al">Hierbij is het volgende overwogen:</text:p>
            <text:p text:style-name="considerans.al">Dat de Provincialeweg Zuid is gelegen in de Kern Oirsbeek van de gemeente Beekdaelen;</text:p>
            <text:p text:style-name="considerans.al">Dat de huidige maximumsnelheid van de Provincialeweg Zuid 50 km/u bedraagt;</text:p>
            <text:p text:style-name="considerans.al">Dat uit de gesprekken met de bewoners en ondernemers is gebleken dat zij de Provincialeweg Zuid druk en gevaarlijk vinden en dat de oversteekbaarheid slecht is;</text:p>
            <text:p text:style-name="considerans.al">Dat de gemeenteraad van Beekdaelen in 2020 heeft besloten om alle wegen binnen de bebouwde kom af te waarderen naar 30 km/u;</text:p>
            <text:p text:style-name="considerans.al">Dat met de nieuwe inrichting de Provincialeweg Zuid als een 30 km/u zone is ingericht;</text:p>
            <text:p text:style-name="considerans.al">Dat voetgangersoversteekplaatsen worden aangelegd ter hoogte van de Provincialeweg Zuid 77 en de Hoofdstraat 78;</text:p>
            <text:p text:style-name="considerans.al">Dat een parkeerplaats als laad- en losplaats wordt aangelegd ter hoogte van de Provincialeweg Zuid 1-3 met beperkte tijdsduur voor gebruik;</text:p>
            <text:p text:style-name="considerans.al">Dat een aantal parkeerplaatsen ter hoogte van de Provincialeweg Zuid 79 en 81 als een blauwe zone worden aangeduid, met een maximale parkeerduur van 15 minuten, overdag tussen 09.00 -18.00 uur en van maandag tot en met zaterdag;</text:p>
            <text:p text:style-name="considerans.al">Dat op een deel van de Provincialeweg Zuid van huisnummer 5 tot en met 27 een verplichte rijrichting geldt door een fysieke rijbaansplitsing; </text:p>
            <text:p text:style-name="considerans.al">Dat de bestaande halteplaatsen voor het openbaar vervoer door de nieuwe inrichting worden verplaatst, ter hoogte van de Provincialeweg Zuid huisnummers 21a en 16a;</text:p>
            <text:p text:style-name="considerans.al">Dat de afwaardering en nieuwe inrichting van deze weg bijdraagt aan het verlagen van de snelheid van het gemotoriseerd verkeer;</text:p>
            <text:p text:style-name="considerans.al">Dat de afwaardering en nieuwe inrichting van deze weg bijdraagt aan het verhogen van de verkeersveiligheid;Dat de afwaardering en nieuwe inrichting van deze weg bijdraagt aan een vermindering van het risico op ongevallen ;</text:p>
            <text:p text:style-name="considerans.al">Dat de afwaardering en nieuwe inrichting van deze weg bijdraagt aan de risico-gestuurde aanpak van het SPV 2030;</text:p>
            <text:p text:style-name="considerans.al">Dat de omwonenden, ondernemers, toeleveranciers en bezoekers geen hinder of overlast van ondervinden;</text:p>
            <text:p text:style-name="considerans.al">Dat het gemotoriseerde verkeer hier geen hinder van ondervindt;</text:p>
            <text:p text:style-name="considerans.al">Dat het landbouwverkeer en openbaar vervoer hier geen hinder van ondervinden;</text:p>
            <text:p text:style-name="considerans.al">Dat de bewoners en ondernemers met diverse bijeenkomsten zijn betrokken en geraadpleegd over de nieuwe inrichting;</text:p>
            <text:p text:style-name="considerans.al">Dat de aansluitende en verlengde wegen ook als 30 km/u zones zijn ingericht. <text:span text:style-name="nadrukvet"/></text:p>
            <text:p text:style-name="considerans.al">
            <text:span text:style-name="nadrukvet">Overleg</text:span>
          </text:p>
            <text:p text:style-name="considerans.al">Onderhavige verkeersmaatregel is voorgelegd aan de Taakaccenthouder Verkeer Brunssum/Landgraaf van de Politie Limburg en met deze is besproken. Hiermee is voldaan aan het bepaalde in artikel 24 van het Besluit administratieve bepalingen inzake het wegverkeer. <text:span text:style-name="nadrukvet"/></text:p>
            <text:p text:style-name="considerans.al">
            <text:span text:style-name="nadrukvet">Belangenafweging</text:span>
          </text:p>
            <text:p text:style-name="considerans.al">Niet is gebleken dat belanghebbenden onevenredig zullen worden benadeeld door de genoemde verkeersmaatregel, dan wel dat door de te treffen verkeersmaatregel een onduidelijke verkeerssituatie zal ontstaan.Verder is niet gebleken dat de maatregelen leiden tot een beperking of uitbreiding van het aantal categorieën weggebruikers dat van de weg of weggedeelte gebruik kan mak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vorenstaande overwegingen besluiten burgemeester en wethouders:</text:p>
            <text:list text:style-name="id1-3-2-2-1-2">
              <text:list-item text:style-override="id1-3-2-2-1-2-1">
                <text:number>1.</text:number>
                <text:p text:style-name="al">De 30 km/u zonering voor de Provincialeweg Zuid door het plaatsen van de verkeersborden A1 30 zone volgens Bijlage I van het RVV 1990, volgens de tekening  22318.1 F21 BT blad 1 en 2;</text:p>
              </text:list-item>
              <text:list-item text:style-override="id1-3-2-2-1-2-2">
                <text:number>2.</text:number>
                <text:p text:style-name="al">Het aanleggen van voetgangersoversteekplaatsen ter hoogte van de Provincialeweg Zuid 77 en de Hoofdstraat 78 door het plaatsen van de verkeersborden L2 volgens Bijlage I van het RVV 1990, volgens de tekening  22318.1 F21 BT blad 1 en 2;</text:p>
              </text:list-item>
              <text:list-item text:style-override="id1-3-2-2-1-2-3">
                <text:number>3.</text:number>
                <text:p text:style-name="al">Het verplaatsen van de halteplaatsen naar de Provincialeweg Zuid 21a en 16a door het plaatsen van de verkeersborden L3b volgens Bijlage I van het RVV 1990, volgens de tekening  22318.1 F21 BT blad 1 en 2; </text:p>
              </text:list-item>
              <text:list-item text:style-override="id1-3-2-2-1-2-4">
                <text:number>4.</text:number>
                <text:p text:style-name="al">Het aanleggen van een laad- en losplaats ter hoogte van de Provincialeweg Zuid 1-3 voor de tijdsduur tussen 09.00 – 16.00 uur door het plaatsen van de verkeersborden E7 en OB OB201p volgens Bijlage I van het RVV 1990, volgens de tekening  22318.1 F21 BT blad 1 en 2;</text:p>
              </text:list-item>
              <text:list-item text:style-override="id1-3-2-2-1-2-5">
                <text:number>5.</text:number>
                <text:p text:style-name="al">Het aanleggen van een blauwe zone van de Provincialeweg Zuid 79 tot en met 81 voor een maximale parkeerduur van 15 minuten voor de tijdsduur tussen 09.00-18.00 uur door het plaatsen van de verkeersborden E10zb en OB 201p volgens Bijlage I van het RVV 1990, volgens de tekening  22318.1 F21 BT blad 1 en 2;</text:p>
              </text:list-item>
              <text:list-item text:style-override="id1-3-2-2-1-2-6">
                <text:number>6.</text:number>
                <text:p text:style-name="al">Het instellen van een verplichte rijrichting door de opsplitsing van de rijbaan van de Provincialeweg Zuid 5 tot en met 27 door het plaatsen van de verkeersborden D2 en D5 volgens Bijlage I van het RVV 1990, volgens de tekening  22318.1 F21 BT blad 1 en 2;</text:p>
              </text:list-item>
              <text:list-item text:style-override="id1-3-2-2-1-2-7">
                <text:number>7.</text:number>
                <text:p text:style-name="al">Het aanleggen van fietsstroken volgens Bijlage 1 van het RVV 1990, volgens de tekening  22318.1 F21 BT blad 1 en 2.</text:p>
              </text:list-item>
            </text:list>
            <text:p text:style-name="tekst_bottom"/>
          </text:section>
        </text:section>
        <text:section text:name="regeling-sluiting_id1-3-2-3" text:style-name="regeling-sluiting">
          <text:section text:name="gegeven_id1-3-2-3-1" text:style-name="gegeven">
            <text:p text:style-name="dagtekening">
            <text:span text:style-name="plaats">Nuth</text:span>
            <text:span text:style-name="datum">14 augustus 2026</text:span>
          </text:p>
          </text:section>
          <text:section text:name="ondertekening_id1-3-2-3-2">
            <text:p><text:span text:style-name="functie">Burgemeester en wetrhouders, namens deze,</text:span></text:p>
            <text:p><text:span text:style-name="deze">Namens deze,</text:span></text:p>
            <text:p><text:span text:style-name="ondertekening_naam">
            <text:span text:style-name="voornaam">R</text:span>
            <text:span text:style-name="achternaam">Walraven</text:span>
          </text:span></text:p>
            <text:p><text:span text:style-name="functie">Medewerker beleidsuitvoering Verkeer en Vervoer, afdeling Ruimte</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nt u het niet eens met dit besluit? Dan kunt u binnen zes weken na bekendmaking / verzending een bezwaarschrift indienen. Uw bezwaarschrift kunt u sturen naar:</text:p>
          <text:p text:style-name="bezwaarschrift_al">Gemeente Beekdaelen</text:p>
          <text:p text:style-name="bezwaarschrift_al">College van burgemeester en wethouders</text:p>
          <text:p text:style-name="bezwaarschrift_al">Postbus 22000</text:p>
          <text:p text:style-name="bezwaarschrift_al">6360 AA Nuth</text:p>
          <text:p text:style-name="bezwaarschrift_al">Vermeld het volgende in uw bezwaarschrift:</text:p>
          <text:p text:style-name="bezwaarschrift_al">- Uw naam en adres;</text:p>
          <text:p text:style-name="bezwaarschrift_al">- Uw handtekening;</text:p>
          <text:p text:style-name="bezwaarschrift_al">- De datum van het bezwaar (dagtekening);</text:p>
          <text:p text:style-name="bezwaarschrift_al">- Een omschrijving van het besluit waartegen uw bezwaar is gericht;</text:p>
          <text:p text:style-name="bezwaarschrift_al">- De motivering van uw bezwaar (de gronden).</text:p>
          <text:p text:style-name="bezwaarschrift_al">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p>
          <text:p text:style-name="bezwaarschrift_al">Voorzieningenrechter van de Rechtbank Limburg</text:p>
          <text:p text:style-name="bezwaarschrift_al">Sector bestuursrecht</text:p>
          <text:p text:style-name="bezwaarschrift_al">Postbus 950</text:p>
          <text:p text:style-name="bezwaarschrift_al">6040 AZ Roermon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8262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2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2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ekdaelen</meta:user-defined>
    <meta:user-defined meta:name="OVERHEID.Gemeente/OVERHEID.authority">Beekdaelen</meta:user-defined>
    <meta:user-defined meta:name="OVERHEID.Informatietype/DC.type">officiële publicatie</meta:user-defined>
    <meta:user-defined meta:name="OVERHEIDop.Rubriek/DC.type">verkeersbesluit of -mededeling</meta:user-defined>
    <meta:user-defined meta:name="OVERHEID.Gemeente/DCTERMS.publisher">Beekdaelen</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eekdaelen -  - Provincialeweg Zuid, Oirsbeek</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6/221467</meta:user-defined>
    <meta:user-defined meta:name="OVERHEIDop.verkeersbordcode">A01zb</meta:user-defined>
    <meta:user-defined meta:name="OVERHEIDop.verkeersbordcode">A02ze</meta:user-defined>
    <meta:user-defined meta:name="OVERHEIDop.verkeersbordcode">D2</meta:user-defined>
    <meta:user-defined meta:name="OVERHEIDop.verkeersbordcode">D5</meta:user-defined>
    <meta:user-defined meta:name="OVERHEIDop.verkeersbordcode">E7</meta:user-defined>
    <meta:user-defined meta:name="OVERHEIDop.verkeersbordcode">E10</meta:user-defined>
    <meta:user-defined meta:name="OVERHEIDop.verkeersbordcode">L2</meta:user-defined>
    <meta:user-defined meta:name="OVERHEIDop.verkeersbordcode">L3</meta:user-defined>
    <meta:user-defined meta:name="OVERHEIDop.verkeersbordcode">WM6</meta:user-defined>
    <dc:language>nl</dc:language>
    <meta:user-defined meta:name="OVERHEIDop.locatietype/OVERHEIDop.gebiedsmarkering">Woonplaats</meta:user-defined>
    <meta:user-defined meta:name="DC.title">Verkeersbesluit inrichting Provincialeweg Zuid 30 km/u zone in de kern Oirsbeek in de gemeente Beekdaelen</meta:user-defined>
    <meta:user-defined meta:name="DCTERMS.W3CDTF/DCTERMS.available">2026-08-14</meta:user-defined>
    <meta:user-defined meta:name="OVERHEIDop.externeBijlage">Tekening 22318.1F21BT blad 1|exb-2026-28535</meta:user-defined>
    <meta:user-defined meta:name="OVERHEIDop.externeBijlage">Tekening 22318.1F21BT blad 2|exb-2026-28536</meta:user-defined>
    <meta:user-defined meta:name="DCTERMS.W3CDTF/OVERHEIDop.jaargang">2026</meta:user-defined>
    <meta:user-defined meta:name="OVERHEIDop.publicationIssue">382623</meta:user-defined>
    <meta:user-defined meta:name="OVERHEIDop.GmbID/DC.identifier">gmb-2026-382623</meta:user-defined>
    <meta:user-defined meta:name="OVERHEIDop.versieInformatie"/>
  </office:meta>
</office:document-meta>
</file>