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Amstel 192B 1017A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10-08-2026</text:p>
            <text:p text:style-name="common-al">Zaakadres: Amstel 192B 1017AG Amsterdam</text:p>
            <text:p text:style-name="common-al">Zaaknummer: Z2026-03513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5135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61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1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1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13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Amstel 192B 1017AG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19</meta:user-defined>
    <meta:user-defined meta:name="OVERHEIDop.GmbID/DC.identifier">gmb-2026-382619</meta:user-defined>
    <meta:user-defined meta:name="OVERHEIDop.versieInformatie"/>
  </office:meta>
</office:document-meta>
</file>