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het plaatsen van zonnepanelen - Marktstraat 9, 7622CP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besluit genomen op de aanvraag omgevingsvergunning met zaaknummer Z2026-00000260 voor het plaatsen van zonnepanelen op locatie Marktstraat 9, 7622CP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7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26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60</meta:user-defined>
    <meta:user-defined meta:name="DCTERMS.abstract">Betreft: Regulier Besluit op locatie Marktstraat 9, 7622CP Borne</meta:user-defined>
    <dc:language>nl</dc:language>
    <meta:user-defined meta:name="OVERHEIDop.locatietype/OVERHEIDop.gebiedsmarkering">Vlak</meta:user-defined>
    <meta:user-defined meta:name="DC.title">Besluit op aanvraag omgevingsvergunning voor het plaatsen van zonnepanelen - Marktstraat 9, 7622CP Bor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617</meta:user-defined>
    <meta:user-defined meta:name="OVERHEIDop.GmbID/DC.identifier">gmb-2026-382617</meta:user-defined>
    <meta:user-defined meta:name="OVERHEIDop.versieInformatie"/>
  </office:meta>
</office:document-meta>
</file>