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Visvijver Grote Pekken, nabij de Industrielaan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Visvijver Grote Pekken, nabij de Industrielaan in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CLZ-00015464, aanleggen van 10 vlonders ten behoeve van visplekken,</text:p>
            <text:p text:style-name="common-al">op het perceel: nabij de Industrielaan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26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46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Publicatie verleende vergunning Visvijver Grote Pekken, nabij de Industrielaan in Veen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11</meta:user-defined>
    <meta:user-defined meta:name="OVERHEIDop.GmbID/DC.identifier">gmb-2026-382611</meta:user-defined>
    <meta:user-defined meta:name="OVERHEIDop.versieInformatie"/>
  </office:meta>
</office:document-meta>
</file>