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antershof 460 1104H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en vergroten van de woning met een dakopbouw en een dakterras</text:p>
            <text:p text:style-name="common-al">Besluit: verleend</text:p>
            <text:p text:style-name="common-al">Besluit verzonden op: 23-07-2026</text:p>
            <text:p text:style-name="common-al">Zaakadres: Kantershof 460 1104HA Amsterdam</text:p>
            <text:p text:style-name="common-al">Zaaknummer: Z2026-004482</text:p>
            <text:p text:style-name="common-al">DSO-nummer: 202601300085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sdzo@amsterdam.nl?Subject=Dossiernummer Z2026-004482" xlink:type="simple">vth.sdz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60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0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482</meta:user-defined>
    <meta:user-defined meta:name="DCTERMS.abstract">veranderen en vergroten van de woning met een dakopbouw en een dakterra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Kantershof 460 1104HA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08</meta:user-defined>
    <meta:user-defined meta:name="OVERHEIDop.GmbID/DC.identifier">gmb-2026-382608</meta:user-defined>
    <meta:user-defined meta:name="OVERHEIDop.versieInformatie"/>
  </office:meta>
</office:document-meta>
</file>