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gedeeltelijk doorbreken van een draagmuur tussen woonkamer en keuken op het perceel Bisschopsweg 228, 3816 B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gedeeltelijk doorbreken van een draagmuur tussen woonkamer en keuken op het perceel Bisschopsweg 228, 3816 BB Amersfoort</text:span>
          </text:p>
            <text:p text:style-name="common-al">De Gemeente Amersfoort heeft op 10-08-2026  een omgevingsvergunning verleend voor het gedeeltelijk doorbreken van een draagmuur tussen woonkamer en keuken op het perceel Bisschopsweg 228, 3816 BB Amersfoort, met kenmerk CLZ-0003741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0-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26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414</meta:user-defined>
    <dc:language>nl</dc:language>
    <meta:user-defined meta:name="OVERHEIDop.locatietype/OVERHEIDop.gebiedsmarkering">Punt</meta:user-defined>
    <meta:user-defined meta:name="DC.title">Verleende omgevingsvergunning voor het gedeeltelijk doorbreken van een draagmuur tussen woonkamer en keuken op het perceel Bisschopsweg 228, 3816 BB Amersfoort</meta:user-defined>
    <meta:user-defined meta:name="DCTERMS.W3CDTF/DCTERMS.available">2026-08-12</meta:user-defined>
    <meta:user-defined meta:name="DCTERMS.W3CDTF/OVERHEIDop.jaargang">2026</meta:user-defined>
    <meta:user-defined meta:name="OVERHEIDop.publicationIssue">382606</meta:user-defined>
    <meta:user-defined meta:name="OVERHEIDop.GmbID/DC.identifier">gmb-2026-382606</meta:user-defined>
    <meta:user-defined meta:name="OVERHEIDop.versieInformatie"/>
  </office:meta>
</office:document-meta>
</file>