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Sloopmelding verwijderen van de achteraanbouw, aan Buurmansweg 40, 6525RX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juni 2026 ontving de gemeente een sloopmelding voor het verwijderen van de achteraanbouw aan Buurmansweg 40, 6525RX Nijmegen. De melding is geregistreerd onder kenmerk Z2026-00003452. De melding gaat over de volgende activiteiten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260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3452</meta:user-defined>
    <meta:user-defined meta:name="DCTERMS.abstract">Betreft: Melding op locatie Buurmansweg 40, 6525RX Nijmegen</meta:user-defined>
    <dc:language>nl</dc:language>
    <meta:user-defined meta:name="OVERHEIDop.locatietype/OVERHEIDop.gebiedsmarkering">Vlak</meta:user-defined>
    <meta:user-defined meta:name="DC.title">Melding Sloopmelding verwijderen van de achteraanbouw, aan Buurmansweg 40, 6525RX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01</meta:user-defined>
    <meta:user-defined meta:name="OVERHEIDop.GmbID/DC.identifier">gmb-2026-382601</meta:user-defined>
    <meta:user-defined meta:name="OVERHEIDop.versieInformatie"/>
  </office:meta>
</office:document-meta>
</file>