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aanleggen van een in-/uitrit ( Voorerf), Duinzijdebij ongenummerd tussen 11 en 21 (kavel 8 Waterparels - Waelpark - ingetekend als deel van percelen GVZ00 K 8476 + 8477 + 8478 + 8475)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15 juli 2026.</text:p>
            <text:p text:style-name="common-al">
            <text:span text:style-name="nadrukvet">Dossiernummer: </text:span>Z2026-00006302</text:p>
            <text:p text:style-name="common-al">
            <text:span text:style-name="nadrukvet">Omschrijving: </text:span>het aanleggen van een in-/uitrit ( Voorerf)</text:p>
            <text:p text:style-name="common-al">
            <text:span text:style-name="nadrukvet">Locatie: </text:span>Duinzijdebij ongenummerd tussen 11 en 21 (kavel 8 Waterparels - Waelpark - ingetekend als deel van percelen GVZ00 K 8476 + 8477 + 8478 + 8475) te 's-Gravenzande</text:p>
            <text:p text:style-name="common-al">
            <text:span text:style-name="nadrukvet">Activiteit(en):</text:span>
          </text:p>
            <text:list text:style-name="id1-3-2-1-1-6">
              <text:list-item text:style-override="id1-3-2-1-1-6-1">
                <text:number>•</text:number>
                <text:p text:style-name="al">Omgevingsplanactiviteit uitweg</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25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6302</meta:user-defined>
    <meta:user-defined meta:name="DCTERMS.abstract">Duinzijdebij ongenummerd tussen 11 en 21 (kavel 8 Waterparels - Waelpark - ingetekend als deel van percelen GVZ00 K 8476 + 8477 + 8478 + 8475) te 's-Gravenzande</meta:user-defined>
    <dc:language>nl</dc:language>
    <meta:user-defined meta:name="OVERHEIDop.locatietype/OVERHEIDop.gebiedsmarkering">Vlak</meta:user-defined>
    <meta:user-defined meta:name="DC.title">Aanvraag Omgevingsvergunning ontvangen voor het aanleggen van een in-/uitrit ( Voorerf), Duinzijdebij ongenummerd tussen 11 en 21 (kavel 8 Waterparels - Waelpark - ingetekend als deel van percelen GVZ00 K 8476 + 8477 + 8478 + 8475) te 's-Gravenzande</meta:user-defined>
    <meta:user-defined meta:name="DCTERMS.W3CDTF/DCTERMS.available">2026-08-12</meta:user-defined>
    <meta:user-defined meta:name="DCTERMS.W3CDTF/OVERHEIDop.jaargang">2026</meta:user-defined>
    <meta:user-defined meta:name="OVERHEIDop.publicationIssue">382590</meta:user-defined>
    <meta:user-defined meta:name="OVERHEIDop.GmbID/DC.identifier">gmb-2026-382590</meta:user-defined>
    <meta:user-defined meta:name="OVERHEIDop.versieInformatie"/>
  </office:meta>
</office:document-meta>
</file>