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wijzigen van winkel naar woonfunctie aan Gasthuissteeg 13A 2611RH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asthuissteeg 13A 2611RH Delft | het wijzigen van winkel naar woonfunctie | 08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762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8257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7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7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762</meta:user-defined>
    <meta:user-defined meta:name="DCTERMS.abstract">Gasthuissteeg 13A Bouwactiviteit technisch en omgevingsplan</meta:user-defined>
    <dc:language>nl</dc:language>
    <meta:user-defined meta:name="OVERHEIDop.locatietype/OVERHEIDop.gebiedsmarkering">Vlak</meta:user-defined>
    <meta:user-defined meta:name="DC.title">Aanvraag vergunning voor het wijzigen van winkel naar woonfunctie aan Gasthuissteeg 13A 2611RH Delf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78</meta:user-defined>
    <meta:user-defined meta:name="OVERHEIDop.GmbID/DC.identifier">gmb-2026-382578</meta:user-defined>
    <meta:user-defined meta:name="OVERHEIDop.versieInformatie"/>
  </office:meta>
</office:document-meta>
</file>