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terrein Marknesserweg Emmeloord: organiseren mobiel springkussenfestival van 14 t/m 23 augustus 2026 (gewijzigd)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, is een Evenementenvergunning verleend voor deze locatie. Het gaat om organiseren mobiel springkussenfestival van 14 t/m 23 augustus 2026 (gewijzigd)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25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619</meta:user-defined>
    <meta:user-defined meta:name="DCTERMS.abstract">Evenemententerrein Marknesserweg Emmeloord: 7 augustus 2026 organiseren mobiel springkussenfestival van 14 t/m 23 augustus 2026 (gewijzigd).</meta:user-defined>
    <dc:language>nl</dc:language>
    <meta:user-defined meta:name="OVERHEIDop.locatietype/OVERHEIDop.gebiedsmarkering">Punt</meta:user-defined>
    <meta:user-defined meta:name="DC.title">Evenemententerrein Marknesserweg Emmeloord: organiseren mobiel springkussenfestival van 14 t/m 23 augustus 2026 (gewijzigd)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77</meta:user-defined>
    <meta:user-defined meta:name="OVERHEIDop.GmbID/DC.identifier">gmb-2026-382577</meta:user-defined>
    <meta:user-defined meta:name="OVERHEIDop.versieInformatie"/>
  </office:meta>
</office:document-meta>
</file>