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ndgraaf - Meldingen klein evenement/ Aangevraagde evenementenvergunningen week 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* Aanvraag evenementenvergunning van <text:span text:style-name="nadrukvet">Stichting Foras!</text:span> voor Wilhelminaberg Trappenmarathon d.d. 2 en 3 oktober 2026 op locatie de trappen van de Wilhelminaberg, Overstehofweg 12.  </text:p>
            <text:p text:style-name="common-al">* Melding klein evenement van <text:span text:style-name="nadrukvet">JBC Streeperkruis</text:span> voor Rommelmarkt 2026 d.d. 29-11-2026 op locatie Jeu de Bouleshal Streeperstraat 60. </text:p>
            <text:p text:style-name="common-al">* Melding klein evenement van <text:span text:style-name="nadrukvet">Stichting Oefenbunker Live </text:span>voor Bunkerpopup d.d. 5-9-2026 op locatie Voltastraat 11.  </text:p>
            <text:p text:style-name="common-al"/>
            <text:p text:style-name="common-al">
            <text:span text:style-name="nadrukvet">Dit zijn kennisgevingen. U kunt tegen deze ingediende aanvragen (nog) geen zienswijze/bezwaar/beroep indienen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graaf</text:p>
            </table:table-cell>
            <table:table-cell office:value-type="string" table:style-name="header.C">
              <text:p text:style-name="headerright"><text:span text:style-name="nr">Nr. 38257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7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7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andgraaf</meta:user-defined>
    <meta:user-defined meta:name="OVERHEID.Informatietype/DC.type">officiële publicatie</meta:user-defined>
    <meta:user-defined meta:name="OVERHEID.Gemeente/DCTERMS.publisher">Landgraaf</meta:user-defined>
    <meta:user-defined meta:name="OVERHEID.Gemeente/OVERHEID.authority">Landgraaf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Gemeente Landgraaf - Meldingen klein evenement/ Aangevraagde evenementenvergunningen week 31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71</meta:user-defined>
    <meta:user-defined meta:name="OVERHEIDop.GmbID/DC.identifier">gmb-2026-382571</meta:user-defined>
    <meta:user-defined meta:name="OVERHEIDop.versieInformatie"/>
  </office:meta>
</office:document-meta>
</file>