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Opening Skatepark de Sluis van 29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op 06-08-2026 een aanvraag voor een evenementenvergunning ontvangen. De aanvraag heeft zaaknummer 1720618.</text:p>
            <text:p text:style-name="common-al">De aanvraag gaat over:Naam evenement: Opening Skatepark de SluisDatum evenement: 29-08-2026 Locatie evenement: KanaaldijkActiviteiten: opening van Skatepark De Sluis Gouda met workshops en demonstraties.</text:p>
            <text:p text:style-name="common-al">
            <text:span text:style-name="nadrukvet">Waarom publiceert de gemeente dit bericht?</text:span>Met dit bericht laat de gemeente u weten dat er misschien een evenement wordt georganiseerd in uw omgeving. Het is nu nog niet zeker of dit evenement doorgaat. U kunt ook nog geen bezwaar maken. U kunt wel bellen met de gemeente als u vragen heeft over de aanvraag.</text:p>
            <text:p text:style-name="common-al">Als de vergunning wordt verleend, publiceert de gemeente een nieuw bericht. In dat bericht staat hoe u bezwaar kunt indienen als u het niet eens bent met het besluit.</text:p>
            <text:p text:style-name="last-al">
            <text:span text:style-name="nadrukvet">Heeft u vragen over de aanvraag van de vergunning?</text:span>
            <text:span text:style-name="nadrukvet"/>Dan kunt u ons bellen op telefoonnummer 14 0182. Vraag naar Team Vergunningen en Veiligheid. U kunt ook een email sturen naar <text:a xlink:href="mailto:gemeente@gouda.nl" xlink:type="simple">gemeente@gouda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8256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21472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Aanvraag evenementenvergunning voor Opening Skatepark de Sluis van 29-08-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65</meta:user-defined>
    <meta:user-defined meta:name="OVERHEIDop.GmbID/DC.identifier">gmb-2026-382565</meta:user-defined>
    <meta:user-defined meta:name="OVERHEIDop.versieInformatie"/>
  </office:meta>
</office:document-meta>
</file>