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pontons bij de Kippenbrug t.b.v. Leidens Ontz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6078</text:p>
            <text:p text:style-name="common-al">
            <text:span text:style-name="nadrukvet">Ingekomen:</text:span> 09-08-2026</text:p>
            <text:p text:style-name="common-al">
            <text:span text:style-name="nadrukvet">Locatie:</text:span> Kippenbrug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6078" xlink:type="simple">publicatiesomgevingsvergunningen@leiden.nl</text:a> de volgende gegevens:</text:p>
            <text:p text:style-name="common-al">-het kenmerk van de aanvraag: Z/26/4026078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8255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5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5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6078</meta:user-defined>
    <meta:user-defined meta:name="DCTERMS.abstract">plaatsen van pontons bij de Kippenbrug t.b.v. Leidens Ontze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plaatsen van pontons bij de Kippenbrug t.b.v. Leidens Ontzet</meta:user-defined>
    <meta:user-defined meta:name="DCTERMS.W3CDTF/DCTERMS.available">2026-08-20</meta:user-defined>
    <meta:user-defined meta:name="DCTERMS.W3CDTF/OVERHEIDop.jaargang">2026</meta:user-defined>
    <meta:user-defined meta:name="OVERHEIDop.externeBijlage">LEIDEN_202608_GFO_ZAKEN_836186_Samenvatting 000|exb-2026-28528</meta:user-defined>
    <meta:user-defined meta:name="OVERHEIDop.publicationIssue">382558</meta:user-defined>
    <meta:user-defined meta:name="OVERHEIDop.GmbID/DC.identifier">gmb-2026-382558</meta:user-defined>
    <meta:user-defined meta:name="OVERHEIDop.versieInformatie"/>
  </office:meta>
</office:document-meta>
</file>