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outen, Poldermolen 1, aanvraag omgevingsvergunning wijzigen gevel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outen heeft een aanvraag voor een omgevingsvergunning ontvangen. De vergunning is op 6 augustus 2026 aangevraagd voor het wijzigen van de gevels aan Poldermolen 1, 3994 DD Houten en heeft als kenmerk 1090225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 of een reactie geven. Hiervoor kunt u een e-mail sturen naar omgevingsloket@hout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uten</text:p>
            </table:table-cell>
            <table:table-cell office:value-type="string" table:style-name="header.C">
              <text:p text:style-name="headerright"><text:span text:style-name="nr">Nr. 38255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5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5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u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uten</meta:user-defined>
    <meta:user-defined meta:name="OVERHEID.Gemeente/OVERHEID.authority">Hou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90225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Houten, Poldermolen 1, aanvraag omgevingsvergunning wijzigen gevels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2553</meta:user-defined>
    <meta:user-defined meta:name="OVERHEIDop.GmbID/DC.identifier">gmb-2026-382553</meta:user-defined>
    <meta:user-defined meta:name="OVERHEIDop.versieInformatie"/>
  </office:meta>
</office:document-meta>
</file>