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renoveren van gebouw 'Meeuwennest' (R007, 14B03), Het Nieuwe Diep 27D-R007 1781AD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Het Nieuwe Diep 27D-R007 1781AD Den Helder, renoveren van gebouw 'Meeuwennest' (R007, 14B03)</text:p>
            <text:p text:style-name="common-al">Verzenddatum: 10-08-2026</text:p>
            <text:p text:style-name="common-al">Nieuwe uiterste beslistermijn: 22-09-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25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96</meta:user-defined>
    <meta:user-defined meta:name="DCTERMS.abstract">renoveren van gebouw 'Meeuwennest' (R007, 14B03)</meta:user-defined>
    <dc:language>nl</dc:language>
    <meta:user-defined meta:name="OVERHEIDop.locatietype/OVERHEIDop.gebiedsmarkering">Vlak</meta:user-defined>
    <meta:user-defined meta:name="DC.title">Gemeente Den Helder, verlengen beslistermijn, renoveren van gebouw 'Meeuwennest' (R007, 14B03), Het Nieuwe Diep 27D-R007 1781AD Den Helder</meta:user-defined>
    <meta:user-defined meta:name="DCTERMS.W3CDTF/DCTERMS.available">2026-08-12</meta:user-defined>
    <meta:user-defined meta:name="DCTERMS.W3CDTF/OVERHEIDop.jaargang">2026</meta:user-defined>
    <meta:user-defined meta:name="OVERHEIDop.publicationIssue">382551</meta:user-defined>
    <meta:user-defined meta:name="OVERHEIDop.GmbID/DC.identifier">gmb-2026-382551</meta:user-defined>
    <meta:user-defined meta:name="OVERHEIDop.versieInformatie"/>
  </office:meta>
</office:document-meta>
</file>