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Wittekruisstraat 4, 1722 ZC Zui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Wittekruisstraat 4, 1722 ZC Zuid-Scharwoude</text:span>
          </text:p>
            <text:p text:style-name="common-al">
            
          </text:p>
            <text:p text:style-name="common-al">Op 08-08-2026 hebben wij een aanvraag voor een omgevingsvergunning ontvangen voor het realiseren van een parkeerplaats in de voortuin op de locatie Wittekruisstraat 4, 1722 ZC Zuid-Scharwoude. De aanvraag is geregistreerd onder zaaknummer 1271771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25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271771</meta:user-defined>
    <dc:language>nl</dc:language>
    <meta:user-defined meta:name="OVERHEIDop.locatietype/OVERHEIDop.gebiedsmarkering">Punt</meta:user-defined>
    <meta:user-defined meta:name="DC.title">Kennisgeving van Aanvraag Omgevingsvergunning Wittekruisstraat 4, 1722 ZC Zuid-Scharwou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50</meta:user-defined>
    <meta:user-defined meta:name="OVERHEIDop.GmbID/DC.identifier">gmb-2026-382550</meta:user-defined>
    <meta:user-defined meta:name="OVERHEIDop.versieInformatie"/>
  </office:meta>
</office:document-meta>
</file>