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en Bed &amp; Breakfast vergunning Prins Hendrikkade 511F 1011TE Amsterdam, Nieuwmarkt/Lastage  []   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trokken: het deels onttrekken van woning voor het exploiteren van een Bed &amp; Breakfast op adres Prins Hendrikkade 511F 1011TE Amsterdam, Nieuwmarkt/Lastage  []     </text:p>
            <text:p text:style-name="common-al">Verzonden naar aanvrager op: 10-08-2026</text:p>
            <text:p text:style-name="common-al">Kenmerk gemeente: Z/23/2144883</text:p>
            <text:p text:style-name="common-al">
            <text:span text:style-name="nadrukvet">Vergunning ingetrokken voor een Bed &amp; Breakfast vergunning aan Prins Hendrikkade 511F 1011TE Amsterdam, Nieuwmarkt/Lastage  []     </text:span>
          </text:p>
            <text:p text:style-name="common-al">De gemeente Amsterdam heeft een vergunning voor een Bed &amp; Breakfast aan Prins Hendrikkade 511F 1011TE Amsterdam, Nieuwmarkt/Lastage  []      ingetrokken.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
Met dit bericht laat de gemeente Amsterdam u weten dat we de vergunning hebben ingetrokk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/23/2144883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54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4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4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44883</meta:user-defined>
    <meta:user-defined meta:name="DCTERMS.abstract">B&amp;B vergunning aanvragen - Prins Hendrikkade 511F</meta:user-defined>
    <dc:language>nl</dc:language>
    <meta:user-defined meta:name="OVERHEIDop.locatietype/OVERHEIDop.gebiedsmarkering">Punt</meta:user-defined>
    <meta:user-defined meta:name="DC.title">Besluit intrekken Bed &amp; Breakfast vergunning Prins Hendrikkade 511F 1011TE Amsterdam, Nieuwmarkt/Lastage  []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47</meta:user-defined>
    <meta:user-defined meta:name="OVERHEIDop.GmbID/DC.identifier">gmb-2026-382547</meta:user-defined>
    <meta:user-defined meta:name="OVERHEIDop.versieInformatie"/>
  </office:meta>
</office:document-meta>
</file>