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Leijsenhoek 53, Het wijzigen van een kozijn en de gevelopening in de voorgevel aan Leijsenhoek 53, 4901 ER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Leijsenhoek 53, 4901 ER Oosterhout,</text:span> Leijsenhoek 53, Het wijzigen van een kozijn en de gevelopening in de voorgevel (zaaknummer 1099749 verzonden op 07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99749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254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9749</meta:user-defined>
    <dc:language>nl</dc:language>
    <meta:user-defined meta:name="OVERHEIDop.locatietype/OVERHEIDop.gebiedsmarkering">Punt</meta:user-defined>
    <meta:user-defined meta:name="DC.title">Toestemming voor Leijsenhoek 53, Het wijzigen van een kozijn en de gevelopening in de voorgevel aan Leijsenhoek 53, 4901 ER Ooster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2546</meta:user-defined>
    <meta:user-defined meta:name="OVERHEIDop.GmbID/DC.identifier">gmb-2026-382546</meta:user-defined>
    <meta:user-defined meta:name="OVERHEIDop.versieInformatie"/>
  </office:meta>
</office:document-meta>
</file>