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 Mildestraat 30, 2596 S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breden van een in- of uitrit bij het perceel De Mildestraat 30</text:p>
            <text:p text:style-name="common-al"/>
            <text:p text:style-name="common-al">Ons kenmerk: VTH2026-6629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 Mildestraat 30, 2596 S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5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VTH2026-66295</meta:user-defined>
    <meta:user-defined meta:name="DCTERMS.abstract">het verbreden van een in- of uitrit bij het perceel De Mildestraat 30</meta:user-defined>
    <dc:language>nl</dc:language>
    <meta:user-defined meta:name="OVERHEIDop.locatietype/OVERHEIDop.gebiedsmarkering">Punt</meta:user-defined>
    <meta:user-defined meta:name="DC.title">Omgevingsvergunning - Aangevraagd, De Mildestraat 30, 2596 SX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38</meta:user-defined>
    <meta:user-defined meta:name="OVERHEIDop.GmbID/DC.identifier">gmb-2026-382538</meta:user-defined>
    <meta:user-defined meta:name="OVERHEIDop.versieInformatie"/>
  </office:meta>
</office:document-meta>
</file>