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ondelstraat 55 1054GK Amsterdam, Vondelstraat 57 1054G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7 woningen, realiseren van een lift, opheffen van een trappenhuis, wijzigen brandcompartimentering en het wijzigen van kozijnen</text:p>
            <text:p text:style-name="common-al">Besluit: verleend</text:p>
            <text:p text:style-name="common-al">Besluit verzonden op: 30-07-2026</text:p>
            <text:p text:style-name="common-al">Zaakadres: Vondelstraat 55 1054GK Amsterdam, Vondelstraat 57 1054GK Amsterdam</text:p>
            <text:p text:style-name="common-al">Zaaknummer: Z2026-016027</text:p>
            <text:p text:style-name="common-al">DSO-nummer: 202604100150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602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5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027</meta:user-defined>
    <meta:user-defined meta:name="DCTERMS.abstract">legaliseren van 7 woningen, realiseren van een lift, opheffen van een trappenhuis, wijzigen brandcompartimentering en het wijzigen van kozij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ondelstraat 55 1054GK Amsterdam, Vondelstraat 57 1054GK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36</meta:user-defined>
    <meta:user-defined meta:name="OVERHEIDop.GmbID/DC.identifier">gmb-2026-382536</meta:user-defined>
    <meta:user-defined meta:name="OVERHEIDop.versieInformatie"/>
  </office:meta>
</office:document-meta>
</file>