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ianenstraat 76 1106D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 bomen waarvan één aan de voor- en één aan de achterkant van de woning aan de Vianenstraat 76</text:p>
            <text:p text:style-name="common-al">Zaakadres: Vianenstraat 76 1106DD Amsterdam</text:p>
            <text:p text:style-name="common-al">Datum ontvangst: 06-08-2026</text:p>
            <text:p text:style-name="common-al">Zaaknummer: Z2026-035102</text:p>
            <text:p text:style-name="common-al">DSO-nummer: 202608060065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02</meta:user-defined>
    <meta:user-defined meta:name="DCTERMS.abstract">kappen van 2 bomen waarvan één aan de voor- en één aan de achterkant van de woning aan de Vianenstraat 7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ianenstraat 76 1106DD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33</meta:user-defined>
    <meta:user-defined meta:name="OVERHEIDop.GmbID/DC.identifier">gmb-2026-382533</meta:user-defined>
    <meta:user-defined meta:name="OVERHEIDop.versieInformatie"/>
  </office:meta>
</office:document-meta>
</file>