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iddelbuurt 2, 8319AB Schokland: organiseren van een Blues festival op 23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, is een Evenementenvergunning verleend voor deze locatie. Het gaat om organiseren van een Blues festival op 23 augustus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25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264</meta:user-defined>
    <meta:user-defined meta:name="DCTERMS.abstract">Middelbuurt 2, 8319AB Schokland: 7 augustus 2026 organiseren van een Blues festival op 23 augustus 2026.</meta:user-defined>
    <dc:language>nl</dc:language>
    <meta:user-defined meta:name="OVERHEIDop.locatietype/OVERHEIDop.gebiedsmarkering">Punt</meta:user-defined>
    <meta:user-defined meta:name="DC.title">Middelbuurt 2, 8319AB Schokland: organiseren van een Blues festival op 23 augustus 2026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1</meta:user-defined>
    <meta:user-defined meta:name="OVERHEIDop.GmbID/DC.identifier">gmb-2026-382531</meta:user-defined>
    <meta:user-defined meta:name="OVERHEIDop.versieInformatie"/>
  </office:meta>
</office:document-meta>
</file>