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Pim Mulierlaan (turnhal) te Haarlem, DSO nummer 2026080500990, zaaknummer ODIJ-Z-26-18656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toepassen van grond of baggerspecie op de locatie Pim Mulierlaan (turnhal) te Haarlem.</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252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2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2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Pim Mulierlaan (turnhal) te Haarlem, DSO nummer 2026080500990, zaaknummer ODIJ-Z-26-186565</meta:user-defined>
    <meta:user-defined meta:name="DCTERMS.W3CDTF/DCTERMS.available">2026-08-12</meta:user-defined>
    <meta:user-defined meta:name="DCTERMS.W3CDTF/OVERHEIDop.jaargang">2026</meta:user-defined>
    <meta:user-defined meta:name="OVERHEIDop.publicationIssue">382525</meta:user-defined>
    <meta:user-defined meta:name="OVERHEIDop.GmbID/DC.identifier">gmb-2026-382525</meta:user-defined>
    <meta:user-defined meta:name="OVERHEIDop.versieInformatie"/>
  </office:meta>
</office:document-meta>
</file>