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huisvestingsvergunning Hof van Clarenborg de Aahof, Bouwnummer ZA01 - Project Hof van Clarenborg de Aahof, Bouwnummer ZA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huisvestingsvergunning is verleend voor Project Hof van Clarenborg de Aahof, Bouwnummer ZA01 op de locatie Hof van Clarenborg de Aahof, Bouwnummer ZA01.</text:p>
            <text:p text:style-name="common-al">Datum besluit: 7 augustus 2026</text:p>
            <text:p text:style-name="common-al">Zaaknummer: Z2026-00001863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863 tot 21 september 2026 inzien. Dit kan via de knop 'Bekijk documenten' aan de linkerkant van deze pagina, onder het kopje 'Extra informatie'. U kunt ook de link jeleefomgeving.nl/inzien/823214527/aebb3696-ba3e-4f8f-898e-06466059645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5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63</meta:user-defined>
    <meta:user-defined meta:name="DCTERMS.abstract">Betreft: Besluit op locatie Hof van Clarenborg de Aahof, Bouwnummer ZA01</meta:user-defined>
    <dc:language>nl</dc:language>
    <meta:user-defined meta:name="OVERHEIDop.locatietype/OVERHEIDop.gebiedsmarkering">Punt</meta:user-defined>
    <meta:user-defined meta:name="DC.title">Gemeente Stichtse Vecht - Beschikking op aanvraag huisvestingsvergunning Hof van Clarenborg de Aahof, Bouwnummer ZA01 - Project Hof van Clarenborg de Aahof, Bouwnummer ZA01</meta:user-defined>
    <meta:user-defined meta:name="OVERHEIDop.datumEindeReactietermijn">2026-09-21</meta:user-defined>
    <meta:user-defined meta:name="OVERHEIDop.terinzageleggingBG">https://jeleefomgeving.nl/inzien/823214527/aebb3696-ba3e-4f8f-898e-064660596457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22</meta:user-defined>
    <meta:user-defined meta:name="OVERHEIDop.GmbID/DC.identifier">gmb-2026-382522</meta:user-defined>
    <meta:user-defined meta:name="OVERHEIDop.versieInformatie"/>
  </office:meta>
</office:document-meta>
</file>