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Pijnackerplein 43A 3035GG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10 augustus 2026 een omgevingsvergunning, met kenmerk Z2026-008146, heeft verleend voor de omgevingsplanactiviteit Kappen. (Grondslag: Omgevingswet, artikel 5.1)</text:p>
            <text:p text:style-name="common-al">De aanvraag betreft 1 boom op de locatie Pijnackerplein 43a in de buurt Het Oude Noorden in het gebied Noord te Rotterdam vanwege zorgplicht.</text:p>
            <text:p text:style-name="common-al">Het betreft het kappen van 1 boom.</text:p>
            <text:p text:style-name="common-al">Er is een herplant opgelegd van 1 boom.</text:p>
            <text:p text:style-name="common-al">Het geanonimiseerde besluit en tekening zijn als bijlage toegevoegd aan de publicatie  (te vinden op www.officielebekendmakingen.nl in de linker kolom van de publicatie</text:p>
            <text:p text:style-name="common-al"/>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5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8146</meta:user-defined>
    <meta:user-defined meta:name="DCTERMS.abstract">Pijnackerplein 43 a Rotterdam (Havensted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Pijnackerplein 43A 3035GG Rotterdam</meta:user-defined>
    <meta:user-defined meta:name="DCTERMS.W3CDTF/DCTERMS.available">2026-08-12</meta:user-defined>
    <meta:user-defined meta:name="DCTERMS.W3CDTF/OVERHEIDop.jaargang">2026</meta:user-defined>
    <meta:user-defined meta:name="OVERHEIDop.externeBijlage">besluit Z2026-008146 Pijnackerplein 43a geanoni...|exb-2026-28524</meta:user-defined>
    <meta:user-defined meta:name="OVERHEIDop.publicationIssue">382519</meta:user-defined>
    <meta:user-defined meta:name="OVERHEIDop.GmbID/DC.identifier">gmb-2026-382519</meta:user-defined>
    <meta:user-defined meta:name="OVERHEIDop.versieInformatie"/>
  </office:meta>
</office:document-meta>
</file>