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toepassen grond, nabij Lange Zuidwending, Mid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- 06/08/2026, melding toepassen grond, nabij Lange Zuidwending, Midwolda  (kadastraal MWD M 2869)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5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ontvangen melding milieubelastende activiteiten (Bal), toepassen grond, nabij Lange Zuidwending, Midwol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16</meta:user-defined>
    <meta:user-defined meta:name="OVERHEIDop.GmbID/DC.identifier">gmb-2026-382516</meta:user-defined>
    <meta:user-defined meta:name="OVERHEIDop.versieInformatie"/>
  </office:meta>
</office:document-meta>
</file>