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ooraankondiging: Gemeente Diemen inventariseert woningbouwprojecten voor toekomstige aanvragen netcapacitei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iemen bereidt beleidsregels voor over de wijze waarop de gemeente gebruik kan maken van de mogelijkheid om in oktober 2026 voor woningbouwprojecten in een vroeg stadium met prioriteit netcapaciteit aan te vragen bij de netbeheerder.</text:p>
            <text:p text:style-name="common-al">In dat kader inventariseert de gemeente woningbouwprojecten die naar verwachting binnen tien jaar worden gerealiseerd en waarvoor een nieuwe of zwaardere elektriciteitsaansluiting nodig is.</text:p>
            <text:p text:style-name="common-al">Initiatiefnemers van woningbouwprojecten in Diemen kunnen hun woningbouwproject aanmelden door de volgende gegevens aan te leveren:</text:p>
            <text:list text:style-name="id1-3-2-1-1-4">
              <text:list-item text:style-override="id1-3-2-1-1-4-1">
                <text:number>●</text:number>
                <text:p text:style-name="al">Projectnaam en projectlocatie</text:p>
              </text:list-item>
              <text:list-item text:style-override="id1-3-2-1-1-4-2">
                <text:number>●</text:number>
                <text:p text:style-name="al">Verwachte start bouw </text:p>
              </text:list-item>
              <text:list-item text:style-override="id1-3-2-1-1-4-3">
                <text:number>●</text:number>
                <text:p text:style-name="al">Aantal woningen</text:p>
              </text:list-item>
              <text:list-item text:style-override="id1-3-2-1-1-4-4">
                <text:number>●</text:number>
                <text:p text:style-name="al">Contactgegevens van de initiatiefnemer</text:p>
              </text:list-item>
              <text:list-item text:style-override="id1-3-2-1-1-4-5">
                <text:number>●</text:number>
                <text:p text:style-name="al">Informatie over de benodigde aansluiting, voor zover bekend.</text:p>
              </text:list-item>
            </text:list>
            <text:p text:style-name="common-al">De aanmelding kan tot 4 september 2026 per mail worden ingediend bij <text:a xlink:href="mailto:info@diemen.nl" xlink:type="simple"><text:span text:style-name="nadrukondlijn">info@diemen.nl</text:span></text:a> onder vermelding van inventarisatie woningbouwprojecten / netcapaciteit.</text:p>
            <text:p text:style-name="common-al">
            <text:span text:style-name="nadrukvet">Geen rechten</text:span>
          </text:p>
            <text:p text:style-name="common-al">Een aanmelding wordt uitsluitend gebruikt voor een eerste inventarisatie van woningbouwprojecten die mogelijk in aanmerking komen voor een toekomstige aanvraag van transportcapaciteit met prioriteit bij de netbeheerder.</text:p>
            <text:p text:style-name="common-al">
            <text:span text:style-name="nadrukvet">Aan deze inventarisatie kunnen geen rechten worden ontleend.</text:span>
          </text:p>
            <text:p text:style-name="common-al">Een aanmelding:</text:p>
            <text:list text:style-name="id1-3-2-1-1-10">
              <text:list-item text:style-override="id1-3-2-1-1-10-1">
                <text:number>●</text:number>
                <text:p text:style-name="al">Geeft geen recht op een omgevingsvergunning of bouwvergunning</text:p>
              </text:list-item>
              <text:list-item text:style-override="id1-3-2-1-1-10-2">
                <text:number>●</text:number>
                <text:p text:style-name="al">Geeft geen recht op opname op een toekomstige prioriteringslijst</text:p>
              </text:list-item>
              <text:list-item text:style-override="id1-3-2-1-1-10-3">
                <text:number>●</text:number>
                <text:p text:style-name="al">Geeft geen recht op een elektriciteitsaansluiting</text:p>
              </text:list-item>
              <text:list-item text:style-override="id1-3-2-1-1-10-4">
                <text:number>●</text:number>
                <text:p text:style-name="al">Leidt niet tot een verplichting voor de gemeente of de netbeheerder</text:p>
              </text:list-item>
            </text:list>
            <text:p text:style-name="common-al">De netbeheerder blijft verantwoordelijk voor de uiteindelijke beoordeling en toekenning van transportcapaciteit en de prioriteit daarvan.</text:p>
            <text:p text:style-name="last-al">Na vaststelling van de beleidsregels door het college van burgemeester en wethouders (planning 18 augustus 2026) zullen deze bekend worden gemaakt in het Gemeenteblad op Overheid.nl, de gemeentelijke website en in de gemeentelijke kolom in het DiemerNieuws. U krijgt dan ook meer informatie over hoe u de gevraagde informatie voor de woningbouwprojecten kunt doorgeven aan de gemeente Di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25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Huisvesting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Vooraankondiging: Gemeente Diemen inventariseert woningbouwprojecten voor toekomstige aanvragen netcapaciteit</meta:user-defined>
    <meta:user-defined meta:name="DCTERMS.W3CDTF/DCTERMS.available">2026-08-13</meta:user-defined>
    <meta:user-defined meta:name="DCTERMS.W3CDTF/OVERHEIDop.jaargang">2026</meta:user-defined>
    <meta:user-defined meta:name="OVERHEIDop.publicationIssue">382515</meta:user-defined>
    <meta:user-defined meta:name="OVERHEIDop.GmbID/DC.identifier">gmb-2026-382515</meta:user-defined>
    <meta:user-defined meta:name="OVERHEIDop.versieInformatie"/>
  </office:meta>
</office:document-meta>
</file>