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melding milieubelastende activiteiten (Bal), gesloten bodemenergiesysteem, Kiekendief 14, 9685 AL Blauwe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- 04/08/2026, melding gesloten bodemenergiesysteem, Kiekendief 14, 9685 AL Blauwestad.</text:p>
            <text:p text:style-name="common-al"/>
            <text:p text:style-name="common-al">Winschoten, 12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8250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0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0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DC.title">Gemeente Oldambt, ontvangen melding milieubelastende activiteiten (Bal), gesloten bodemenergiesysteem, Kiekendief 14, 9685 AL Blauwesta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08</meta:user-defined>
    <meta:user-defined meta:name="OVERHEIDop.GmbID/DC.identifier">gmb-2026-382508</meta:user-defined>
    <meta:user-defined meta:name="OVERHEIDop.versieInformatie"/>
  </office:meta>
</office:document-meta>
</file>