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uitbouwen van de woning op de 1e verdieping aan de achterzijde op de plaats van het huidige balkon, Wattstraat 28 5621A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32 </text:p>
            <text:p text:style-name="common-al"> Omschrijving: uitbouwen van de woning op de 1e verdieping aan de achterzijde op de plaats van het huidige balko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tstraat 28 5621AJ Eindhoven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5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32</meta:user-defined>
    <meta:user-defined meta:name="DCTERMS.abstract">uitbouwen van de woning op de 1e verdieping aan de achterzijde op de plaats van het huidige balkon</meta:user-defined>
    <dc:language>nl</dc:language>
    <meta:user-defined meta:name="OVERHEIDop.locatietype/OVERHEIDop.gebiedsmarkering">Punt</meta:user-defined>
    <meta:user-defined meta:name="DC.title">Ingediende aanvraag omgevingsvergunning: uitbouwen van de woning op de 1e verdieping aan de achterzijde op de plaats van het huidige balkon, Wattstraat 28 5621AJ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07</meta:user-defined>
    <meta:user-defined meta:name="OVERHEIDop.GmbID/DC.identifier">gmb-2026-382507</meta:user-defined>
    <meta:user-defined meta:name="OVERHEIDop.versieInformatie"/>
  </office:meta>
</office:document-meta>
</file>