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Nieuwe Groenmarkt 5 te Haarlem, DSO nummer 2026080300511, zaaknummer ODIJ-Z-26-18644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graven in bodem met een kwaliteit boven de interventiewaarde bodemkwaliteit op de locatie Nieuwe Groenmarkt 5 te Haarlem.</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5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Nieuwe Groenmarkt 5 te Haarlem, DSO nummer 2026080300511, zaaknummer ODIJ-Z-26-186440</meta:user-defined>
    <meta:user-defined meta:name="DCTERMS.W3CDTF/DCTERMS.available">2026-08-12</meta:user-defined>
    <meta:user-defined meta:name="DCTERMS.W3CDTF/OVERHEIDop.jaargang">2026</meta:user-defined>
    <meta:user-defined meta:name="OVERHEIDop.publicationIssue">382505</meta:user-defined>
    <meta:user-defined meta:name="OVERHEIDop.GmbID/DC.identifier">gmb-2026-382505</meta:user-defined>
    <meta:user-defined meta:name="OVERHEIDop.versieInformatie"/>
  </office:meta>
</office:document-meta>
</file>